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2900ea1898f03eba60c3ca3d45da42.png"/>
  <manifest:file-entry manifest:media-type="image/png" manifest:full-path="Pictures/75454c58ff6dec2436e24547634ecdf7.png"/>
  <manifest:file-entry manifest:media-type="image/png" manifest:full-path="Pictures/79a237f090adf797f713ba74d717cca9.png"/>
  <manifest:file-entry manifest:media-type="image/png" manifest:full-path="Pictures/5b9cf5e8fffb6a82a5a48e9798095dd4.png"/>
  <manifest:file-entry manifest:media-type="image/png" manifest:full-path="Pictures/cd7b384077763c966c131c0fd372fa3a.png"/>
  <manifest:file-entry manifest:media-type="image/png" manifest:full-path="Pictures/2e72c98a2be83976d79ffa2d0fbb61b6.png"/>
  <manifest:file-entry manifest:media-type="image/png" manifest:full-path="Pictures/d23f97e8154724c0773fb15bfdc0b05a.png"/>
  <manifest:file-entry manifest:media-type="image/png" manifest:full-path="Pictures/e1862b30432603320b8025c5090cf98b.png"/>
  <manifest:file-entry manifest:media-type="image/png" manifest:full-path="Pictures/730e7503ed1229692fdb5dc937404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oiper"/><text:bookmark-start text:name="__RefHeading___zoiper_softphone_configuration_1"/><text:bookmark-start text:name="zoiper_softphone_configuration"/>Zoiper Softphone Configuration<text:bookmark-end text:name="__RefHeading___zoiper_softphone_configuration_1"/><text:bookmark-end text:name="zoiper_softphone_configuration"/></text:h>
      <text:p text:style-name="Text_20_body"><text:span text:style-name="Strong_20_Emphasis">Prerequisites</text:span></text:p>
      <text:list text:style-name="List_20_1" text:continue-numbering="false">
        <text:list-item>
          <text:p text:style-name="List_20_1_Content_First"> Download Zoiper Lite (Free) or Zoiper (Paid).  The free version is excellent for most users.  </text:p>
        </text:list-item>
        <text:list-item>
          <text:p text:style-name="List_20_1_Content_Last"> Understand that you have less than 10 minutes to scan the QR code from your ring-u portal from the time it is generated.  </text:p>
        </text:list-item>
      </text:list>
      <text:p text:style-name="Text_20_body"><text:span text:style-name="Emphasis">Also worth mentioning before you begin: Zoiper is easier on your phone's battery than Grandstream Wave, but offers you service buy-ups frequently upon startup.</text:span><text:line-break/></text:p>
      <text:h text:style-name="Heading_20_3" text:outline-level="3"><text:bookmark-start text:name="__RefHeading___step_1_-_add_an_extension_in_the_portal_2"/><text:bookmark-start text:name="step_1_-_add_an_extension_in_the_portal"/>Step 1 - Add an Extension in the Portal<text:bookmark-end text:name="__RefHeading___step_1_-_add_an_extension_in_the_portal_2"/><text:bookmark-end text:name="step_1_-_add_an_extension_in_the_portal"/></text:h>
      <text:p text:style-name="Text_20_body">Go to: Configuration &gt; Extensions and <text:span text:style-name="Strong_20_Emphasis">Add an Extension</text:span>.<text:line-break/>
Select “Zoiper.”
<draw:frame draw:style-name="mediacenter" draw:name="0" text:anchor-type="paragraph" draw:z-index="0" svg:width="15.875cm" svg:height="10.659522251309cm"><draw:image xlink:href="Pictures/032900ea1898f03eba60c3ca3d45da42.png" xlink:type="simple" xlink:show="embed" xlink:actuate="onLoad"/></draw:frame><text:line-break/>
Zoiper QR Code Generated<text:line-break/>
<draw:frame draw:style-name="mediacenter" draw:name="1" text:anchor-type="paragraph" draw:z-index="1" svg:width="15.875cm" svg:height="15.556651069519cm"><draw:image xlink:href="Pictures/75454c58ff6dec2436e24547634ecdf7.png" xlink:type="simple" xlink:show="embed" xlink:actuate="onLoad"/></draw:frame><text:line-break/></text:p>
      <text:h text:style-name="Heading_20_3" text:outline-level="3"><text:bookmark-start text:name="__RefHeading___step_2_-_open_your_zoiper_app_3"/><text:bookmark-start text:name="step_2_-_open_your_zoiper_app"/>Step 2 - Open Your Zoiper App<text:bookmark-end text:name="__RefHeading___step_2_-_open_your_zoiper_app_3"/><text:bookmark-end text:name="step_2_-_open_your_zoiper_app"/></text:h>
      <text:p text:style-name="Text_20_body">There are usually 7 prompts involved in this process.  If you answer incorrectly, you are generally best to delete the app, download again, and start this process over.<text:line-break/>
<text:span text:style-name="Strong_20_Emphasis">1. Network Permission -</text:span> Answer “OK”<text:line-break/>
<draw:frame draw:style-name="mediacenter" draw:name="2" text:anchor-type="paragraph" draw:z-index="2" svg:width="7.9375cm" style:rel-width="100%" svg:height="14.111111111111cm" style:rel-height="scale"><draw:image xlink:href="Pictures/79a237f090adf797f713ba74d717cca9.png" xlink:type="simple" xlink:show="embed" xlink:actuate="onLoad"/></draw:frame><text:line-break/>
<text:span text:style-name="Strong_20_Emphasis">2. Notifications -</text:span> Answer “Allow”<text:span text:style-name="Strong_20_Emphasis"><text:line-break/>
<draw:frame draw:style-name="mediacenter" draw:name="3" text:anchor-type="paragraph" draw:z-index="3" svg:width="7.9375cm" style:rel-width="100%" svg:height="14.111111111111cm" style:rel-height="scale"><draw:image xlink:href="Pictures/5b9cf5e8fffb6a82a5a48e9798095dd4.png" xlink:type="simple" xlink:show="embed" xlink:actuate="onLoad"/></draw:frame><text:line-break/>
</text:span>3. Microphone Permission -<text:span text:style-name="Strong_20_Emphasis"> Answer “OK”</text:span><text:line-break/>
<draw:frame draw:style-name="mediacenter" draw:name="4" text:anchor-type="paragraph" draw:z-index="4" svg:width="7.9375cm" style:rel-width="100%" svg:height="14.111111111111cm" style:rel-height="scale"><draw:image xlink:href="Pictures/cd7b384077763c966c131c0fd372fa3a.png" xlink:type="simple" xlink:show="embed" xlink:actuate="onLoad"/></draw:frame><text:line-break/>
<text:span text:style-name="Strong_20_Emphasis">4. Camera Permission -</text:span> Answer “OK”<text:span text:style-name="Strong_20_Emphasis"><text:line-break/>
<draw:frame draw:style-name="mediacenter" draw:name="5" text:anchor-type="paragraph" draw:z-index="5" svg:width="7.9375cm" style:rel-width="100%" svg:height="14.111111111111cm" style:rel-height="scale"><draw:image xlink:href="Pictures/2e72c98a2be83976d79ffa2d0fbb61b6.png" xlink:type="simple" xlink:show="embed" xlink:actuate="onLoad"/></draw:frame><text:line-break/>
</text:span>5. Contacts Permission -<text:span text:style-name="Strong_20_Emphasis"> This one is up to you.<text:line-break/>
<draw:frame draw:style-name="mediacenter" draw:name="6" text:anchor-type="paragraph" draw:z-index="6" svg:width="7.9375cm" style:rel-width="100%" svg:height="14.111111111111cm" style:rel-height="scale"><draw:image xlink:href="Pictures/d23f97e8154724c0773fb15bfdc0b05a.png" xlink:type="simple" xlink:show="embed" xlink:actuate="onLoad"/></draw:frame><text:line-break/>
</text:span>6. Scan QR Code<text:span text:style-name="Strong_20_Emphasis"> (no screen shot)<text:line-break/>
</text:span>7. Configuration -<text:span text:style-name="Strong_20_Emphasis"> Extension will take a few minutes to Configure, but will display a green “Ready” when complete.<text:line-break/>
<draw:frame draw:style-name="mediacenter" draw:name="7" text:anchor-type="paragraph" draw:z-index="7" svg:width="7.9375cm" style:rel-width="100%" svg:height="14.111111111111cm" style:rel-height="scale"><draw:image xlink:href="Pictures/e1862b30432603320b8025c5090cf98b.png" xlink:type="simple" xlink:show="embed" xlink:actuate="onLoad"/></draw:frame><text:line-break/>
</text:span>8. Example of the buy-up messages.**<text:line-break/>
<draw:frame draw:style-name="mediacenter" draw:name="8" text:anchor-type="paragraph" draw:z-index="8" svg:width="7.9375cm" style:rel-width="100%" svg:height="14.111111111111cm" style:rel-height="scale"><draw:image xlink:href="Pictures/730e7503ed1229692fdb5dc937404a6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5:14</meta:creation-date>
    <dc:creator>Generated</dc:creator>
    <dc:date>2026-08-29T04::35:14</dc:date>
    <dc:language>en-US</dc:language>
    <meta:editing-cycles>1</meta:editing-cycles>
    <meta:editing-duration>PT0S</meta:editing-duration>
    <dc:title>zoiper</dc:title>
  </office:meta>
</office:document-meta>
</file>