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a1db89d81f856330647e5347faef2b.png"/>
  <manifest:file-entry manifest:media-type="image/png" manifest:full-path="Pictures/c6bcfe4e00a0a2726e1ee09f4806086f.png"/>
  <manifest:file-entry manifest:media-type="image/png" manifest:full-path="Pictures/7d82d62c401db8a73d8804eb3adc0e29.png"/>
  <manifest:file-entry manifest:media-type="image/png" manifest:full-path="Pictures/0fdca4434880f3f70258e151012139ac.png"/>
  <manifest:file-entry manifest:media-type="image/png" manifest:full-path="Pictures/85dee6d23dec178deba9017056134421.png"/>
  <manifest:file-entry manifest:media-type="image/png" manifest:full-path="Pictures/bb4b24651f55ad500971ff2764bef203.png"/>
  <manifest:file-entry manifest:media-type="image/png" manifest:full-path="Pictures/76a8147e833e5363f1c1b2432d0655c0.png"/>
  <manifest:file-entry manifest:media-type="image/png" manifest:full-path="Pictures/4540f857c75f2f5d142fd67bd2d45a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fi-2614-16"/><text:bookmark-start text:name="__RefHeading___connecting_to_wifi_-_grp2614_grp2615_grp2616_1"/><text:bookmark-start text:name="connecting_to_wifi_-_grp2614_grp2615_grp2616"/>Connecting to WiFi - GRP2614, GRP2615, GRP2616<text:bookmark-end text:name="__RefHeading___connecting_to_wifi_-_grp2614_grp2615_grp2616_1"/><text:bookmark-end text:name="connecting_to_wifi_-_grp2614_grp2615_grp2616"/></text:h>
      <text:p text:style-name="Text_20_body"><text:span text:style-name="Strong_20_Emphasis">To connect the these models to a WiFi Network, please follow the steps below:</text:span><text:line-break/>
1. From the Home Screen, press the Round button between the 4 arrow buttons, and navigate to <text:span text:style-name="Strong_20_Emphasis">System → WiFi settings</text:span>.
<draw:frame draw:style-name="mediacenter" draw:name="Fig. 81: WiFi Feature Legend" text:anchor-type="paragraph" draw:z-index="0" svg:width="10.583333333333cm"><draw:text-box><text:p text:style-name="legendcenter"><draw:frame draw:style-name="mediacenter" draw:name="Fig. 81: WiFi Feature" text:anchor-type="paragraph" draw:z-index="0" svg:width="10.583333333333cm" svg:height="7.9655477031802cm"><draw:image xlink:href="Pictures/57a1db89d81f856330647e5347faef2b.png" xlink:type="simple" xlink:show="embed" xlink:actuate="onLoad"/></draw:frame>Fig. 81: WiFi Feature</text:p></draw:text-box></draw:frame><text:line-break/></text:p>
      <text:p text:style-name="Text_20_body">2. Set WiFi to <text:span text:style-name="Strong_20_Emphasis">Enabled</text:span> and press <text:span text:style-name="Strong_20_Emphasis">Save</text:span> button.
<draw:frame draw:style-name="mediacenter" draw:name="Fig. 82: Enabling Wifi Legend" text:anchor-type="paragraph" draw:z-index="0" svg:width="10.583333333333cm"><draw:text-box><text:p text:style-name="legendcenter"><draw:frame draw:style-name="mediacenter" draw:name="Fig. 82: Enabling Wifi" text:anchor-type="paragraph" draw:z-index="1" svg:width="10.583333333333cm" svg:height="7.9560023310023cm"><draw:image xlink:href="Pictures/c6bcfe4e00a0a2726e1ee09f4806086f.png" xlink:type="simple" xlink:show="embed" xlink:actuate="onLoad"/></draw:frame>Fig. 82: Enabling Wifi</text:p></draw:text-box></draw:frame><text:line-break/></text:p>
      <text:p text:style-name="Text_20_body">3. Select <text:span text:style-name="Strong_20_Emphasis">Scan</text:span>.
The device will automatically start scanning for WiFi access points within range.
<draw:frame draw:style-name="mediacenter" draw:name="Fig 83: WiFi Scanning Legend" text:anchor-type="paragraph" draw:z-index="0" svg:width="10.583333333333cm"><draw:text-box><text:p text:style-name="legendcenter"><draw:frame draw:style-name="mediacenter" draw:name="Fig 83: WiFi Scanning" text:anchor-type="paragraph" draw:z-index="2" svg:width="10.583333333333cm" svg:height="7.9375cm"><draw:image xlink:href="Pictures/7d82d62c401db8a73d8804eb3adc0e29.png" xlink:type="simple" xlink:show="embed" xlink:actuate="onLoad"/></draw:frame>Fig 83: WiFi Scanning</text:p></draw:text-box></draw:frame><text:line-break/></text:p>
      <text:p text:style-name="Text_20_body">4. A list of available WiFi networks will be displayed. Select the desired network.
<draw:frame draw:style-name="mediacenter" draw:name="Fig 84: Nearby WiFi networks Legend" text:anchor-type="paragraph" draw:z-index="0" svg:width="10.583333333333cm"><draw:text-box><text:p text:style-name="legendcenter"><draw:frame draw:style-name="mediacenter" draw:name="Fig 84: Nearby WiFi networks" text:anchor-type="paragraph" draw:z-index="3" svg:width="10.583333333333cm" svg:height="7.974765258216cm"><draw:image xlink:href="Pictures/0fdca4434880f3f70258e151012139ac.png" xlink:type="simple" xlink:show="embed" xlink:actuate="onLoad"/></draw:frame>Fig 84: Nearby WiFi networks</text:p></draw:text-box></draw:frame><text:line-break/></text:p>
      <text:p text:style-name="Text_20_body">5. If required, enter the WiFi network password to connect.
<draw:frame draw:style-name="mediacenter" draw:name="Fig 85: WiFi password required Legend" text:anchor-type="paragraph" draw:z-index="0" svg:width="10.583333333333cm"><draw:text-box><text:p text:style-name="legendcenter"><draw:frame draw:style-name="mediacenter" draw:name="Fig 85: WiFi password required" text:anchor-type="paragraph" draw:z-index="4" svg:width="10.583333333333cm" svg:height="7.9655477031802cm"><draw:image xlink:href="Pictures/85dee6d23dec178deba9017056134421.png" xlink:type="simple" xlink:show="embed" xlink:actuate="onLoad"/></draw:frame>Fig 85: WiFi password required</text:p></draw:text-box></draw:frame><text:line-break/></text:p>
      <text:p text:style-name="Text_20_body">6. An incorrect password will trigger the error message <text:span text:style-name="Strong_20_Emphasis">Cannot connect to the selected network</text:span>.
 - If the connection is successful a “WiFi Network Connected” message will display on screen
<draw:frame draw:style-name="mediacenter" draw:name="Fig 86: Failed/Successful WiFi Connection Legend" text:anchor-type="paragraph" draw:z-index="0" svg:width="13.229166666667cm"><draw:text-box><text:p text:style-name="legendcenter"><draw:frame draw:style-name="mediacenter" draw:name="Fig 86: Failed/Successful WiFi Connection" text:anchor-type="paragraph" draw:z-index="5" svg:width="13.229166666667cm" svg:height="4.9640873015873cm"><draw:image xlink:href="Pictures/bb4b24651f55ad500971ff2764bef203.png" xlink:type="simple" xlink:show="embed" xlink:actuate="onLoad"/></draw:frame>Fig 86: Failed/Successful WiFi Connection</text:p></draw:text-box></draw:frame><text:line-break/></text:p>
      <text:p text:style-name="Text_20_body">7. Check the WiFi icon on the Home Screen to verify if the WiFi network is properly connected.
<draw:frame draw:style-name="mediacenter" draw:name="Fig 87: WiFi Status Legend" text:anchor-type="paragraph" draw:z-index="0" svg:width="13.229166666667cm"><draw:text-box><text:p text:style-name="legendcenter"><draw:frame draw:style-name="mediacenter" draw:name="Fig 87: WiFi Status" text:anchor-type="paragraph" draw:z-index="6" svg:width="13.229166666667cm" svg:height="4.9609375cm"><draw:image xlink:href="Pictures/76a8147e833e5363f1c1b2432d0655c0.png" xlink:type="simple" xlink:show="embed" xlink:actuate="onLoad"/></draw:frame>Fig 87: WiFi Status</text:p></draw:text-box></draw:frame><text:line-break/></text:p>
      <text:p text:style-name="Text_20_body">8. A new section <text:span text:style-name="Strong_20_Emphasis">Current Connection</text:span> will show under <text:span text:style-name="Strong_20_Emphasis">System → WiFi settings</text:span>.
<draw:frame draw:style-name="mediacenter" draw:name="Fig 88 : Current Connection Legend" text:anchor-type="paragraph" draw:z-index="0" svg:width="6.6145833333333cm" style:rel-width="100%"><draw:text-box><text:p text:style-name="legendcenter"><draw:frame draw:style-name="mediacenter" draw:name="Fig 88 : Current Connection" text:anchor-type="paragraph" draw:z-index="7" svg:width="6.6145833333333cm" style:rel-width="100%" svg:height="5.00751907277cm" style:rel-height="scale"><draw:image xlink:href="Pictures/4540f857c75f2f5d142fd67bd2d45a77.png" xlink:type="simple" xlink:show="embed" xlink:actuate="onLoad"/></draw:frame>Fig 88 : Current Connection</text:p></draw:text-box></draw:frame><text:line-break/></text:p>
      <text:p text:style-name="Text_20_body">9. Selecting <text:span text:style-name="Strong_20_Emphasis">Scan</text:span>, users may choose to <text:span text:style-name="Strong_20_Emphasis">Forget</text:span> the current connection and establish a new 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02:38</meta:creation-date>
    <dc:creator>Generated</dc:creator>
    <dc:date>2026-08-22T12::02:38</dc:date>
    <dc:language>en-US</dc:language>
    <meta:editing-cycles>1</meta:editing-cycles>
    <meta:editing-duration>PT0S</meta:editing-duration>
    <dc:title>wifi-2614-16</dc:title>
  </office:meta>
</office:document-meta>
</file>