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b66d05a8692462ccf14750fbceb74f.png"/>
  <manifest:file-entry manifest:media-type="image/png" manifest:full-path="Pictures/7419d762117b4656c11d21e73e735d42.png"/>
  <manifest:file-entry manifest:media-type="image/png" manifest:full-path="Pictures/be10249af19d52212cb42fc17ca28fae.png"/>
  <manifest:file-entry manifest:media-type="image/png" manifest:full-path="Pictures/008fb8c4ff65267fd206626e28472309.png"/>
  <manifest:file-entry manifest:media-type="image/png" manifest:full-path="Pictures/b12415770c0053e88e472092e34b1e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biquiti-erx-configs"/><text:bookmark-start text:name="__RefHeading___ubiquiti_er_x_configs_1"/><text:bookmark-start text:name="ubiquiti_er_x_configs"/>Ubiquiti ER X Configs<text:bookmark-end text:name="__RefHeading___ubiquiti_er_x_configs_1"/><text:bookmark-end text:name="ubiquiti_er_x_configs"/></text:h>
      <text:h text:style-name="Heading_20_3" text:outline-level="3"><text:bookmark-start text:name="__RefHeading___edgerouter_x_with_ring-u_hello_hub_port_forwarding_for_external_remote_phones_2"/><text:bookmark-start text:name="edgerouter_x_with_ring-u_hello_hub_port_forwarding_for_external_remote_phones"/>Edgerouter X with ring-u Hello Hub &amp; Port Forwarding for External Remote Phones<text:bookmark-end text:name="__RefHeading___edgerouter_x_with_ring-u_hello_hub_port_forwarding_for_external_remote_phones_2"/><text:bookmark-end text:name="edgerouter_x_with_ring-u_hello_hub_port_forwarding_for_external_remote_phones"/></text:h>
      <text:p text:style-name="Text_20_body">Some screen shots of a working Edgerouter X configuration including Port Forwarding, and Static DHCP Leases.<text:line-break/></text:p>
      <text:p text:style-name="Text_20_body"><draw:frame draw:style-name="mediacenter" draw:name="0" text:anchor-type="paragraph" draw:z-index="0" svg:width="36.962291666667cm" style:rel-width="100%" svg:height="17.647708333333cm" style:rel-height="scale"><draw:image xlink:href="Pictures/ecb66d05a8692462ccf14750fbceb74f.png" xlink:type="simple" xlink:show="embed" xlink:actuate="onLoad"/></draw:frame><text:line-break/>
<draw:frame draw:style-name="mediacenter" draw:name="1" text:anchor-type="paragraph" draw:z-index="1" svg:width="36.777083333333cm" style:rel-width="100%" svg:height="10.874375cm" style:rel-height="scale"><draw:image xlink:href="Pictures/7419d762117b4656c11d21e73e735d42.png" xlink:type="simple" xlink:show="embed" xlink:actuate="onLoad"/></draw:frame><text:line-break/>
<draw:frame draw:style-name="mediacenter" draw:name="2" text:anchor-type="paragraph" draw:z-index="2" svg:width="36.803541666667cm" style:rel-width="100%" svg:height="12.673541666667cm" style:rel-height="scale"><draw:image xlink:href="Pictures/be10249af19d52212cb42fc17ca28fae.png" xlink:type="simple" xlink:show="embed" xlink:actuate="onLoad"/></draw:frame><text:line-break/>
<draw:frame draw:style-name="mediacenter" draw:name="3" text:anchor-type="paragraph" draw:z-index="3" svg:width="35.295416666667cm" style:rel-width="100%" svg:height="11.800416666667cm" style:rel-height="scale"><draw:image xlink:href="Pictures/008fb8c4ff65267fd206626e28472309.png" xlink:type="simple" xlink:show="embed" xlink:actuate="onLoad"/></draw:frame><text:line-break/>
<draw:frame draw:style-name="mediacenter" draw:name="4" text:anchor-type="paragraph" draw:z-index="4" svg:width="31.485416666667cm" style:rel-width="100%" svg:height="21.140208333333cm" style:rel-height="scale"><draw:image xlink:href="Pictures/b12415770c0053e88e472092e34b1e6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5::06:39</meta:creation-date>
    <dc:creator>Generated</dc:creator>
    <dc:date>2026-08-29T05::06:39</dc:date>
    <dc:language>en-US</dc:language>
    <meta:editing-cycles>1</meta:editing-cycles>
    <meta:editing-duration>PT0S</meta:editing-duration>
    <dc:title>ubiquiti-erx-configs</dc:title>
  </office:meta>
</office:document-meta>
</file>