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4e60902cd05ccc5c26eaf22b2011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biquiti-advanced"/>Advanced </text:p>
      <text:p text:style-name="Text_20_body"><draw:frame draw:style-name="media" draw:name="0" text:anchor-type="as-char" draw:z-index="0" svg:width="15.875cm" svg:height="10.895442359249cm"><draw:image xlink:href="Pictures/324e60902cd05ccc5c26eaf22b2011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28:03</meta:creation-date>
    <dc:creator>Generated</dc:creator>
    <dc:date>2026-08-20T02::28:03</dc:date>
    <dc:language>en-US</dc:language>
    <meta:editing-cycles>1</meta:editing-cycles>
    <meta:editing-duration>PT0S</meta:editing-duration>
    <dc:title>ubiquiti-advanced</dc:title>
  </office:meta>
</office:document-meta>
</file>