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b6b6dde51d7d262a8ef11070b31a4c.png"/>
  <manifest:file-entry manifest:media-type="image/png" manifest:full-path="Pictures/ae697f709cc1f33300efeb6da9a9f871.png"/>
  <manifest:file-entry manifest:media-type="image/png" manifest:full-path="Pictures/774a1311fc95bacec37a21821f3f33ae.png"/>
  <manifest:file-entry manifest:media-type="image/png" manifest:full-path="Pictures/cc3def9b261372f2e03ba06d444bd0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edule"/><text:bookmark-start text:name="__RefHeading___schedule_1"/><text:bookmark-start text:name="schedule"/>Schedule<text:bookmark-end text:name="__RefHeading___schedule_1"/><text:bookmark-end text:name="schedule"/></text:h>
      <text:p text:style-name="Text_20_body"><draw:frame draw:style-name="mediaright" draw:name="0" text:anchor-type="paragraph" draw:z-index="0" svg:width="10.583333333333cm" svg:height="6.4900735294118cm"><draw:image xlink:href="Pictures/f3b6b6dde51d7d262a8ef11070b31a4c.png" xlink:type="simple" xlink:show="embed" xlink:actuate="onLoad"/></draw:frame>
At its heart, the Schedule is a pretty simple thing: Open Hours vs Closed Hours, and your Time Zone.<text:line-break/>
In practice, it can get pretty complicated pretty fast, but it doesn't have to.<text:line-break/>
When setting your schedule, try your best to keep things as simple as possible.<text:line-break/>
<text:line-break/>
As you can see, it sets rules by:<text:line-break/>
(sp)(sp)- phone number(All vs Specific)<text:line-break/>
(sp)(sp)- day of the week<text:line-break/>
(sp)(sp)- open hours<text:line-break/>
(sp)(sp)- routing<text:line-break/>
<text:line-break/>
<text:line-break/>
<text:line-break/></text:p>
      <text:p text:style-name="Text_20_body"><draw:frame draw:style-name="mediaright" draw:name="1" text:anchor-type="paragraph" draw:z-index="1" svg:width="10.583333333333cm" svg:height="10.206478733927cm"><draw:image xlink:href="Pictures/ae697f709cc1f33300efeb6da9a9f871.png" xlink:type="simple" xlink:show="embed" xlink:actuate="onLoad"/></draw:frame>
<text:span text:style-name="Strong_20_Emphasis">Adding a New Schedule</text:span><text:line-break/>
When adding a new schedule, feel free to add either all 7 days at once, or the traditional 5, and either delete ones you don't need or customize the 7 further.<text:line-break/>
Of course, you may simply add each day individually.<text:line-break/>
<text:line-break/>
<text:span text:style-name="Strong_20_Emphasis">note</text:span> If you close for lunch at noon every day for an hour, but are open before and after lunch, plan to have two schedule entries per work day.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p text:style-name="Text_20_body"><draw:frame draw:style-name="mediaright" draw:name="2" text:anchor-type="paragraph" draw:z-index="2" svg:width="10.583333333333cm" svg:height="13.296576433121cm"><draw:image xlink:href="Pictures/774a1311fc95bacec37a21821f3f33ae.png" xlink:type="simple" xlink:show="embed" xlink:actuate="onLoad"/></draw:frame>
<text:span text:style-name="Strong_20_Emphasis">Complex Single Number Example</text:span><text:line-break/>
While this situation is rare, it is a very structured way to handle a business requiring a proper work day, and night/overnight call responsibility assignment.<text:line-break/>
In this case, we have a 24 hour realtor with a receptionist during the day, and two shifts of after hours call answering delegated to different employees.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p text:style-name="Text_20_body"><draw:frame draw:style-name="mediaright" draw:name="3" text:anchor-type="paragraph" draw:z-index="3" svg:width="10.583333333333cm" svg:height="15.934905660377cm"><draw:image xlink:href="Pictures/cc3def9b261372f2e03ba06d444bd095.png" xlink:type="simple" xlink:show="embed" xlink:actuate="onLoad"/></draw:frame>
<text:span text:style-name="Strong_20_Emphasis">Multiple Number Schedule Example</text:span><text:line-break/>
Here is a great example of an office with 2 wholly separate receptionists, and 6 separate phone numbers.<text:line-break/>
While this may look complicated, please understand this and the previous example are showing the flexibility of our scheduling.<text:line-break/>
If you have 10 phone numbers but they all share one schedule and one receptionist logic, your schedule will look like the one at the top of this page.  </text:p>
      <text:p text:style-name="Text_20_body"><text:span text:style-name="Emphasis">As always, contact us if you have any doubt about how to best configure your system for your business.  We are always glad to hel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35:14</meta:creation-date>
    <dc:creator>Generated</dc:creator>
    <dc:date>2026-08-29T04::35:14</dc:date>
    <dc:language>en-US</dc:language>
    <meta:editing-cycles>1</meta:editing-cycles>
    <meta:editing-duration>PT0S</meta:editing-duration>
    <dc:title>schedule</dc:title>
  </office:meta>
</office:document-meta>
</file>