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d939744b758772d6d16042e12cff4f.png"/>
  <manifest:file-entry manifest:media-type="image/png" manifest:full-path="Pictures/f9f1da5a01b710d291c0684c0f21d4a5.png"/>
  <manifest:file-entry manifest:media-type="image/png" manifest:full-path="Pictures/e4cc1b977c44f65b685b298bb47bca5d.png"/>
  <manifest:file-entry manifest:media-type="image/png" manifest:full-path="Pictures/ca473ac7e12c168e4402bf07b5be9b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ing-groups"/><text:bookmark-start text:name="__RefHeading___groups_1"/><text:bookmark-start text:name="groups"/>Groups<text:bookmark-end text:name="__RefHeading___groups_1"/><text:bookmark-end text:name="groups"/></text:h>
      <text:p text:style-name="Text_20_body"><draw:frame draw:style-name="mediaright" draw:name="0" text:anchor-type="paragraph" draw:z-index="0" svg:width="5.2916666666667cm" style:rel-width="100%" svg:height="3.2677622841965cm" style:rel-height="scale"><draw:image xlink:href="Pictures/dcd939744b758772d6d16042e12cff4f.png" xlink:type="simple" xlink:show="embed" xlink:actuate="onLoad"/></draw:frame>
Groups (5– series numbers) allow you to have multiple phones ring at the same time for an incoming call. You can create multiple groups, select extensions you want for them, and then they can be used by a receptionist or by an internal person, i.e., “call down to billing at 503!”<text:line-break/>
Typical uses are for grouping extensions by job function/department (Receptionists, Sales, Support, Accounting).<text:line-break/>
<text:line-break/>
All ring-u systems include the default group <text:span text:style-name="Strong_20_Emphasis">500</text:span>, which includes all real extensions.<text:line-break/>
<text:line-break/>
<text:span text:style-name="Emphasis"><text:span text:style-name="Strong_20_Emphasis">Note -</text:span> Do not include cell phones in ring groups! Each cell phone requires an additional line and their call handling logic may disrupt the intended function of the group.</text:span></text:p>
      <table:table table:style-name="Table">
        <table:table-column/>
        <table:table-column/>
        <table:table-row>
          <table:table-cell office:value-type="string" table:style-name="tablecell">
            <text:p text:style-name="tablealignleft">To create more groupings, go to Configuration &gt; Groups and chose the button <text:span text:style-name="Strong_20_Emphasis">Add Group</text:span>. Give it a name and select the phones you want to have in that group.</text:p>
          </table:table-cell>
          <table:table-cell office:value-type="string" table:style-name="tablecell">
            <text:p text:style-name="tablealignleft"><draw:frame draw:style-name="mediaright" draw:name="1" text:anchor-type="paragraph" draw:z-index="1" svg:width="15.875cm" svg:height="6.4135747938751cm"><draw:image xlink:href="Pictures/f9f1da5a01b710d291c0684c0f21d4a5.png" xlink:type="simple" xlink:show="embed" xlink:actuate="onLoad"/></draw:frame></text:p>
          </table:table-cell>
        </table:table-row>
        <table:table-row>
          <table:table-cell office:value-type="string" table:style-name="tablecell">
            <text:p text:style-name="tablealignleft">There are options that make that a group used for paging, turning those phones into a PA system. This is available for the first three groups, for on premise Hello hubs. This option does not work for cloud hosted systems or external phones.</text:p>
          </table:table-cell>
          <table:table-cell office:value-type="string" table:style-name="tablecell">
            <text:p text:style-name="tablealignleft"><draw:frame draw:style-name="mediaright" draw:name="2" text:anchor-type="paragraph" draw:z-index="2" svg:width="15.875cm" svg:height="5.8808886509636cm"><draw:image xlink:href="Pictures/e4cc1b977c44f65b685b298bb47bca5d.png" xlink:type="simple" xlink:show="embed" xlink:actuate="onLoad"/></draw:frame></text:p>
          </table:table-cell>
        </table:table-row>
        <table:table-row>
          <table:table-cell office:value-type="string" table:style-name="tablecell">
            <text:p text:style-name="tablealignleft">You can also define what a caller hears, ringing or your hold music/message, how long they ring those phones and what happens if no one answers.</text:p>
          </table:table-cell>
          <table:table-cell office:value-type="string" table:style-name="tablecell">
            <text:p text:style-name="tablealignleft"><draw:frame draw:style-name="mediaright" draw:name="3" text:anchor-type="paragraph" draw:z-index="3" svg:width="15.875cm" svg:height="1.4307098765432cm"><draw:image xlink:href="Pictures/ca473ac7e12c168e4402bf07b5be9b3a.png" xlink:type="simple" xlink:show="embed" xlink:actuate="onLoad"/></draw:frame></text:p>
          </table:table-cell>
        </table:table-row>
      </table:table>
      <text:p text:style-name="Text_20_body"><text:line-break/>
<text:span text:style-name="Strong_20_Emphasis">A note on ringtimes -</text:span> as a rule, we recommend ring times of 20 seconds or more.  Ring times of 15 seconds are technically possible, but may simply be too short of a time for some users.  If you must use a 15 second ring, make sure your voicemail is configur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5::43:26</meta:creation-date>
    <dc:creator>Generated</dc:creator>
    <dc:date>2026-08-11T15::43:26</dc:date>
    <dc:language>en-US</dc:language>
    <meta:editing-cycles>1</meta:editing-cycles>
    <meta:editing-duration>PT0S</meta:editing-duration>
    <dc:title>ring-groups</dc:title>
  </office:meta>
</office:document-meta>
</file>