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c56c6a9a847d92ccab4cd6687cc5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ordings"/><text:bookmark-start text:name="__RefHeading___recordings_1"/><text:bookmark-start text:name="recordings"/>Recordings<text:bookmark-end text:name="__RefHeading___recordings_1"/><text:bookmark-end text:name="recordings"/></text:h>
      <text:p text:style-name="Text_20_body">If you have created audio files that you want to save and use over and over again, use the Recordings menu to upload them. These can be selected from the <text:a xlink:type="simple" xlink:href="https://wiki.ring-u.com/wiki/doku.php?id=receptionists" text:style-name="Internet_20_link" text:visited-style-name="Visited_20_Internet_20_Link">Receptionists</text:a> configuration as the message that plays, or longer informational recordings. Use these for:</text:p>
      <text:list text:style-name="List_20_1" text:continue-numbering="false">
        <text:list-item>
          <text:p text:style-name="List_20_1_Content_First"> Receptionist messages<text:line-break/><text:span text:style-name="Emphasis">Welcome to.. press 3 for support…</text:span></text:p>
        </text:list-item>
        <text:list-item>
          <text:p text:style-name="List_20_1_Content"> Information recordings<text:line-break/> <text:span text:style-name="Emphasis">Show up 5 minutes before your appointment, you are allowed one visitor, wear a mask…</text:span></text:p>
        </text:list-item>
        <text:list-item>
          <text:p text:style-name="List_20_1_Content_Last"> Inspirational messages<text:line-break/><text:span text:style-name="Emphasis">Press 5 for the “Daily Lift”</text:span></text:p>
        </text:list-item>
      </text:list>
      <text:p text:style-name="Text_20_body">The system will accept standard MP3 or WAV format files. Please be cognizant of copyright of materials you do not create. If you need assistance with audio creation, we have customers reporting good results from:  <text:a xlink:type="simple" xlink:href="https://www.fiverr.com/" text:style-name="Internet_20_link" text:visited-style-name="Visited_20_Internet_20_Link">https://www.fiverr.com/</text:a></text:p>
      <text:p text:style-name="Text_20_body"><draw:frame draw:style-name="medialeft" draw:name="0" text:anchor-type="paragraph" draw:z-index="0" svg:width="19.3675cm" style:rel-width="100%" svg:height="17.171458333333cm" style:rel-height="scale"><draw:image xlink:href="Pictures/24c56c6a9a847d92ccab4cd6687cc57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13:25</meta:creation-date>
    <dc:creator>Generated</dc:creator>
    <dc:date>2026-08-25T07::13:25</dc:date>
    <dc:language>en-US</dc:language>
    <meta:editing-cycles>1</meta:editing-cycles>
    <meta:editing-duration>PT0S</meta:editing-duration>
    <dc:title>recordings</dc:title>
  </office:meta>
</office:document-meta>
</file>