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eptionists"/><text:bookmark-start text:name="__RefHeading___receptionist_1"/><text:bookmark-start text:name="receptionist"/>Receptionist<text:bookmark-end text:name="__RefHeading___receptionist_1"/><text:bookmark-end text:name="receptionist"/></text:h>
      <text:p text:style-name="Text_20_body"><draw:frame draw:style-name="mediaright" draw:name="0" text:anchor-type="paragraph" draw:z-index="0" svg:width="5.2916666666667cm" style:rel-width="100%" svg:height="5.2916666666667cm" style:rel-height="scale"><draw:image xlink:href="/home/domains/ring-u.com/website/wiki/data/media/screen_shot_2020-04-02_at_7.38.39_am.png" xlink:type="simple" xlink:show="embed" xlink:actuate="onLoad"/></draw:frame>
One of the most powerful capabilities of a small business phone system is the <text:span text:style-name="Strong_20_Emphasis">Receptionist</text:span> (also known as a phone menu or automated attendant). The ability to have customers and associates effectively reach the right people or listen to information can have a big impact on productivity. A typical configuration has different greetings and logic for open and closed business hours. A common configuration is for humans to answer the phone during business hours, and an automated receptionist when closed. </text:p>
      <text:h text:style-name="Heading_20_4" text:outline-level="4"><text:bookmark-start text:name="__RefHeading___open_closed_receptionist_2"/><text:bookmark-start text:name="open_closed_receptionist"/>Open/Closed Receptionist<text:bookmark-end text:name="__RefHeading___open_closed_receptionist_2"/><text:bookmark-end text:name="open_closed_receptionist"/></text:h>
      <text:p text:style-name="Text_20_body"><draw:frame draw:style-name="mediaright" draw:name="1" text:anchor-type="paragraph" draw:z-index="1" svg:width="5.2916666666667cm" style:rel-width="100%" svg:height="5.2916666666667cm" style:rel-height="scale"><draw:image xlink:href="/home/domains/ring-u.com/website/wiki/data/media/screen_shot_2020-04-02_at_7.47.41_am.png" xlink:type="simple" xlink:show="embed" xlink:actuate="onLoad"/></draw:frame>
Any time you navigate to <text:span text:style-name="Strong_20_Emphasis">“Configuration”</text:span> ⇒ <text:span text:style-name="Strong_20_Emphasis">“Receptionist”</text:span> in the ring-u customer portal, you will see the <text:span text:style-name="Strong_20_Emphasis">“Open Receptionist”</text:span> and the <text:span text:style-name="Strong_20_Emphasis">“Closed Receptionist”</text:span>. These two receptionists cannot be deleted or renamed because they are tied directly to your system's defined <text:span text:style-name="Strong_20_Emphasis">“Schedule”</text:span>. If you look under <text:span text:style-name="Strong_20_Emphasis">“Configuration”</text:span> ⇒ <text:span text:style-name="Strong_20_Emphasis">“Schedule”</text:span>, any hours you see defined are your “Open Hours” when your <text:span text:style-name="Strong_20_Emphasis">“Open Receptionist”</text:span> will be used. During any hours outside of what is defined in the schedule, your system will use the <text:span text:style-name="Strong_20_Emphasis">“Closed Receptionist”</text:span>. 
If you only want one receptionist, delete the open schedule items and use the Closed Receptionist for everything. The example to the right demonstrates a long 2 hours closed period for Friday lunch. </text:p>
      <text:h text:style-name="Heading_20_4" text:outline-level="4"><text:bookmark-start text:name="__RefHeading___configure_a_receptionist_3"/><text:bookmark-start text:name="configure_a_receptionist"/>Configure a Receptionist<text:bookmark-end text:name="__RefHeading___configure_a_receptionist_3"/><text:bookmark-end text:name="configure_a_receptionist"/></text:h>
      <text:p text:style-name="Text_20_body"><text:span text:style-name="Emphasis">This example walks you through editing the <text:span text:style-name="Strong_20_Emphasis">Open Receptionist</text:span>. This is the default recording/phone menu that people who call you will hear during business hours (Business hours are defined in the system's schedule which is accessible from the Reseptionist page.). Even though this is explicitly for the <text:span text:style-name="Strong_20_Emphasis">Open Receptionist</text:span>, setting up other receptionists is largely the same procedure.</text:span>
<draw:frame draw:style-name="mediaright" draw:name="2" text:anchor-type="paragraph" draw:z-index="2" svg:width="5.2916666666667cm" style:rel-width="100%" svg:height="5.2916666666667cm" style:rel-height="scale"><draw:image xlink:href="/home/domains/ring-u.com/website/wiki/data/media/screen_shot_2020-04-02_at_8.16.40_am.png" xlink:type="simple" xlink:show="embed" xlink:actuate="onLoad"/></draw:frame>
To configure a receptionist:</text:p>
      <text:list text:style-name="Numbering_20_1" text:continue-numbering="false">
        <text:list-item>
          <text:p text:style-name="Numbering_20_1_Content_First"> Log into the <text:a xlink:type="simple" xlink:href="https://portal.ring-u.com" text:style-name="Internet_20_link" text:visited-style-name="Visited_20_Internet_20_Link">Customer Portal</text:a>.</text:p>
        </text:list-item>
        <text:list-item>
          <text:p text:style-name="Numbering_20_1_Content"> Click <text:span text:style-name="Strong_20_Emphasis">Receptionist</text:span> from the <text:span text:style-name="Strong_20_Emphasis">Configuration</text:span> menu on the left.</text:p>
        </text:list-item>
        <text:list-item>
          <text:p text:style-name="Numbering_20_1_Content"> Here you will see the Open and Closed Receptionists. Click <text:span text:style-name="Strong_20_Emphasis">Edit</text:span> to the left of <text:span text:style-name="Strong_20_Emphasis">Open Receptionist</text:span></text:p>
        </text:list-item>
        <text:list-item>
          <text:p text:style-name="Numbering_20_1_Content"> Next, you will type in the greeting people will hear into the <text:span text:style-name="Strong_20_Emphasis">Script</text:span> text box. Remember, this should be informative, but for the sake of your customers' patience, it should also be brief.</text:p>
        </text:list-item>
        <text:list-item>
          <text:p text:style-name="Numbering_20_1_Content"> Next, choose the <text:span text:style-name="Strong_20_Emphasis">Audio Source</text:span> of your greeting. <text:span text:style-name="Strong_20_Emphasis">Robot</text:span> will convert the text in the <text:span text:style-name="Strong_20_Emphasis">Script</text:span> box to computer-generated speech. Several voices supporting customer-requested languages are available. Ring-u uses the Amazon Polly speech engine, we think it's the best available.  You can also:</text:p>
          <text:list text:style-name="List_20_1">
            <text:list-item>
              <text:p text:style-name="List_20_1_Content"> <text:span text:style-name="Strong_20_Emphasis">Record using a phone:</text:span> elect an extension to record your message from, and press record. The extension will ring, and after picking it up, you can read aloud the message you've typed in the <text:span text:style-name="Strong_20_Emphasis">Script</text:span> section or your own document. When you're finished, hang up. This recording is made directly on the Hello Hub. It is not available from the web interface.</text:p>
            </text:list-item>
            <text:list-item>
              <text:p text:style-name="List_20_1_Content">  <text:span text:style-name="Strong_20_Emphasis">Use an uploaded recording:</text:span> Upload an audio file (MP3 or WAV) using the <text:span text:style-name="Strong_20_Emphasis"><text:a xlink:type="simple" xlink:href="https://wiki.ring-u.com/wiki/doku.php?id=recordings" text:style-name="Internet_20_link" text:visited-style-name="Visited_20_Internet_20_Link">Recordings</text:a></text:span> menu item, then select it. Uploaded recordings are saved and available for re-use at any time. Useful if you change them often.</text:p>
            </text:list-item>
            <text:list-item>
              <text:p text:style-name="List_20_1_Content">  <text:span text:style-name="Strong_20_Emphasis">Upload a recording:</text:span>  You can also upload directly into the receptionists. This method overwrites previously uploaded recordings for this receptionist.</text:p>
            </text:list-item>
          </text:list>
        </text:list-item>
        <text:list-item>
          <text:p text:style-name="Numbering_20_1_Content"> <text:span text:style-name="Strong_20_Emphasis">Caller Options</text:span> need to reflect the options you've presented in the <text:span text:style-name="Strong_20_Emphasis">Script</text:span>. On the right are all 10 buttons of a telephone ordered 0-9. For each button, select the drop-down and choose either an extension, group, or receptionist to send the caller to. Do this for every option you've presented the caller with through your <text:span text:style-name="Strong_20_Emphasis">Script</text:span>. The <text:span text:style-name="Strong_20_Emphasis">X</text:span> option is what happens if they do not make a choice after the reception audio plays 2 times.  We suggest leaving it set to inactive so it hangs up on robo-callers.</text:p>
        </text:list-item>
        <text:list-item>
          <text:p text:style-name="Numbering_20_1_Content_Last"> Finally, click <text:span text:style-name="Strong_20_Emphasis">Save Changes</text:span>. Your system will update in a couple of minutes with your changes.</text:p>
        </text:list-item>
      </text:list>
      <text:h text:style-name="Heading_20_4" text:outline-level="4"><text:bookmark-start text:name="__RefHeading___override_options_4"/><text:bookmark-start text:name="override_options"/>Override Options<text:bookmark-end text:name="__RefHeading___override_options_4"/><text:bookmark-end text:name="override_options"/></text:h>
      <text:p text:style-name="Text_20_body"><draw:frame draw:style-name="mediaright" draw:name="3" text:anchor-type="paragraph" draw:z-index="3" svg:width="3.3072916666667cm" style:rel-width="100%" svg:height="3.3072916666667cm" style:rel-height="scale"><draw:image xlink:href="/home/domains/ring-u.com/website/wiki/data/media/scheduleoverride.png" xlink:type="simple" xlink:show="embed" xlink:actuate="onLoad"/></draw:frame>
Normally. what the receptionist does is controlled by the schedule, but for holidays and special events you can create a new receptionist which deviates from the normal schedule by enabling a schedule override. These can do anything that a normal receptionist can do. </text:p>
      <text:p text:style-name="Text_20_body"><draw:frame draw:style-name="mediaright" draw:name="4" text:anchor-type="paragraph" draw:z-index="4" svg:width="3.3072916666667cm" style:rel-width="100%" svg:height="3.3072916666667cm" style:rel-height="scale"><draw:image xlink:href="/home/domains/ring-u.com/website/wiki/data/media/toggleoverride.png" xlink:type="simple" xlink:show="embed" xlink:actuate="onLoad"/></draw:frame>
In some cases, you may want to activate a receptionist manually, for example when you go to lunch, or close early.  Checking this box allows this logic to be toggled on and off, ad-hoc, by dialing 001 from a phone on the system. </text:p>
      <text:h text:style-name="Heading_20_4" text:outline-level="4"><text:bookmark-start text:name="__RefHeading___human_receptionist_5"/><text:bookmark-start text:name="human_receptionist"/>Human Receptionist<text:bookmark-end text:name="__RefHeading___human_receptionist_5"/><text:bookmark-end text:name="human_receptionist"/></text:h>
      <text:p text:style-name="Text_20_body">So, let's say that you're a business with real people employed for the purpose of answering the phone during business hours.
<draw:frame draw:style-name="mediaright" draw:name="5" text:anchor-type="paragraph" draw:z-index="5" svg:width="5.2916666666667cm" style:rel-width="100%" svg:height="5.2916666666667cm" style:rel-height="scale"><draw:image xlink:href="/home/domains/ring-u.com/website/wiki/data/media/screen_shot_2020-04-02_at_8.19.02_am.png" xlink:type="simple" xlink:show="embed" xlink:actuate="onLoad"/></draw:frame>
Simply define the <text:span text:style-name="Strong_20_Emphasis">“Schedule”</text:span> for the hours your employee will be answering the phones. Then, navigate to <text:span text:style-name="Strong_20_Emphasis">“Configuration”</text:span> ⇒ <text:span text:style-name="Strong_20_Emphasis">“Receptionist”</text:span> ⇒ <text:span text:style-name="Strong_20_Emphasis">“Open Receptionist”</text:span>, and change the <text:span text:style-name="Strong_20_Emphasis">Receptionist Type</text:span> to <text:span text:style-name="Strong_20_Emphasis">“Human Receptionist”</text:span>. Select where to direct inbound calls to: a single phone, a group of phones or any other system choice including external phones (mobile phones for example).  </text:p>
      <text:p text:style-name="Text_20_body">Finally, click <text:span text:style-name="Strong_20_Emphasis">“Save Changes”</text:span>.</text:p>
      <text:p text:style-name="Text_20_body">Now, all calls that are directed to the <text:span text:style-name="Strong_20_Emphasis">“Open Receptionist”</text:span> for your defined “Open Hours” will immediately be sent to that phone or other feature. For businesses with more call traffic, you can point the <text:span text:style-name="Strong_20_Emphasis">“Human Receptionist”</text:span> to a group of phones instead of just one phone. With this configuration, people who call after hours will still get your <text:span text:style-name="Strong_20_Emphasis">“Closed Receptionist”</text:span>, however, you can also set it to <text:span text:style-name="Strong_20_Emphasis">“Human Receptionist”</text:span>, and send callers directly to a phone, group, or even straight to a <text:a xlink:type="simple" xlink:href="https://wiki.ring-u.com/wiki/doku.php?id=voicemail" text:style-name="Internet_20_link" text:visited-style-name="Visited_20_Internet_20_Link">voicemail bo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4::35:14</meta:creation-date>
    <dc:creator>Generated</dc:creator>
    <dc:date>2026-08-29T04::35:14</dc:date>
    <dc:language>en-US</dc:language>
    <meta:editing-cycles>1</meta:editing-cycles>
    <meta:editing-duration>PT0S</meta:editing-duration>
    <dc:title>receptionists</dc:title>
  </office:meta>
</office:document-meta>
</file>