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2f78bb723b6f91721796b087585bf79.jpg"/>
  <manifest:file-entry manifest:media-type="image/jpeg" manifest:full-path="Pictures/10001399b4e0b7c1113a653031dea847.jpg"/>
  <manifest:file-entry manifest:media-type="image/jpeg" manifest:full-path="Pictures/b0227595225820e8d3f4f5ce5ec5202a.jpg"/>
  <manifest:file-entry manifest:media-type="image/jpeg" manifest:full-path="Pictures/7b20dfff5c112fdd9fde68c12cacbbee.jpg"/>
  <manifest:file-entry manifest:media-type="image/jpeg" manifest:full-path="Pictures/c6f22a82069a56ebdfba593ae851cc7d.jpg"/>
  <manifest:file-entry manifest:media-type="image/jpeg" manifest:full-path="Pictures/1389c8ed8ad92a05f760af45af98c4d9.jpg"/>
  <manifest:file-entry manifest:media-type="image/jpeg" manifest:full-path="Pictures/a805845369af6118a8bc47c78e0635e3.jpg"/>
  <manifest:file-entry manifest:media-type="image/jpeg" manifest:full-path="Pictures/c052dda8bc08917afbfec91cdd44045e.jpg"/>
  <manifest:file-entry manifest:media-type="image/jpeg" manifest:full-path="Pictures/78f544ec7e6964d5f19f7d0408941708.jpg"/>
  <manifest:file-entry manifest:media-type="image/jpeg" manifest:full-path="Pictures/57401818beb1abd364db4b6918a4911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d_images"/><text:bookmark-start text:name="__RefHeading___product_images_1"/><text:bookmark-start text:name="product_images"/>Product Images<text:bookmark-end text:name="__RefHeading___product_images_1"/><text:bookmark-end text:name="product_images"/></text:h>
      <text:h text:style-name="Heading_20_3" text:outline-level="3"><text:bookmark-start text:name="__RefHeading___walmart_amazon_2"/><text:bookmark-start text:name="walmart_amazon"/>Walmart / Amazon<text:bookmark-end text:name="__RefHeading___walmart_amazon_2"/><text:bookmark-end text:name="walmart_amazon"/></text:h>
      <text:p text:style-name="Text_20_body"><text:span text:style-name="Strong_20_Emphasis">Hub Only</text:span>
<draw:frame draw:style-name="media" draw:name="0" text:anchor-type="as-char" draw:z-index="0" svg:width="39.6875cm" style:rel-width="100%" svg:height="15.71625cm" style:rel-height="scale"><draw:image xlink:href="Pictures/22f78bb723b6f91721796b087585bf79.jpg" xlink:type="simple" xlink:show="embed" xlink:actuate="onLoad"/></draw:frame><text:line-break/>
<draw:frame draw:style-name="media" draw:name="1" text:anchor-type="as-char" draw:z-index="1" svg:width="39.6875cm" style:rel-width="100%" svg:height="39.6875cm" style:rel-height="scale"><draw:image xlink:href="Pictures/10001399b4e0b7c1113a653031dea847.jpg" xlink:type="simple" xlink:show="embed" xlink:actuate="onLoad"/></draw:frame><text:line-break/>
<draw:frame draw:style-name="media" draw:name="2" text:anchor-type="as-char" draw:z-index="2" svg:width="39.6875cm" style:rel-width="100%" svg:height="39.6875cm" style:rel-height="scale"><draw:image xlink:href="Pictures/b0227595225820e8d3f4f5ce5ec5202a.jpg" xlink:type="simple" xlink:show="embed" xlink:actuate="onLoad"/></draw:frame><text:line-break/>
<draw:frame draw:style-name="media" draw:name="3" text:anchor-type="as-char" draw:z-index="3" svg:width="35.692291666667cm" style:rel-width="100%" svg:height="39.6875cm" style:rel-height="scale"><draw:image xlink:href="Pictures/7b20dfff5c112fdd9fde68c12cacbbee.jpg" xlink:type="simple" xlink:show="embed" xlink:actuate="onLoad"/></draw:frame><text:line-break/>
<draw:frame draw:style-name="media" draw:name="4" text:anchor-type="as-char" draw:z-index="4" svg:width="18.150416666667cm" style:rel-width="100%" svg:height="14.975416666667cm" style:rel-height="scale"><draw:image xlink:href="Pictures/c6f22a82069a56ebdfba593ae851cc7d.jpg" xlink:type="simple" xlink:show="embed" xlink:actuate="onLoad"/></draw:frame><text:line-break/>
<draw:frame draw:style-name="media" draw:name="5" text:anchor-type="as-char" draw:z-index="5" svg:width="39.6875cm" style:rel-width="100%" svg:height="39.343541666667cm" style:rel-height="scale"><draw:image xlink:href="Pictures/1389c8ed8ad92a05f760af45af98c4d9.jpg" xlink:type="simple" xlink:show="embed" xlink:actuate="onLoad"/></draw:frame><text:line-break/>
<text:line-break/>
<text:span text:style-name="Strong_20_Emphasis">Bundles</text:span>
<draw:frame draw:style-name="media" draw:name="6" text:anchor-type="as-char" draw:z-index="6" svg:width="36.459583333333cm" style:rel-width="100%" svg:height="39.6875cm" style:rel-height="scale"><draw:image xlink:href="Pictures/a805845369af6118a8bc47c78e0635e3.jpg" xlink:type="simple" xlink:show="embed" xlink:actuate="onLoad"/></draw:frame><text:line-break/>
<text:line-break/>
<draw:frame draw:style-name="media" draw:name="7" text:anchor-type="as-char" draw:z-index="7" svg:width="39.6875cm" style:rel-width="100%" svg:height="37.200416666667cm" style:rel-height="scale"><draw:image xlink:href="Pictures/c052dda8bc08917afbfec91cdd44045e.jpg" xlink:type="simple" xlink:show="embed" xlink:actuate="onLoad"/></draw:frame><text:line-break/>
<draw:frame draw:style-name="media" draw:name="8" text:anchor-type="as-char" draw:z-index="8" svg:width="39.6875cm" style:rel-width="100%" svg:height="37.200416666667cm" style:rel-height="scale"><draw:image xlink:href="Pictures/78f544ec7e6964d5f19f7d0408941708.jpg" xlink:type="simple" xlink:show="embed" xlink:actuate="onLoad"/></draw:frame><text:line-break/>
<draw:frame draw:style-name="media" draw:name="9" text:anchor-type="as-char" draw:z-index="9" svg:width="39.6875cm" style:rel-width="100%" svg:height="37.412083333333cm" style:rel-height="scale"><draw:image xlink:href="Pictures/57401818beb1abd364db4b6918a49112.jpg" xlink:type="simple" xlink:show="embed" xlink:actuate="onLoad"/></draw:frame><text:line-break/>
<text:line-break/></text:p>
      <text:h text:style-name="Heading_20_3" text:outline-level="3"><text:bookmark-start text:name="__RefHeading___wix_images_3"/><text:bookmark-start text:name="wix_images"/>Wix Images<text:bookmark-end text:name="__RefHeading___wix_images_3"/><text:bookmark-end text:name="wix_images"/></text:h>
      <text:p text:style-name="Text_20_body"><text:span text:style-name="Strong_20_Emphasis">Hubs</text:span></text:p>
      <text:p text:style-name="Text_20_body"><text:span text:style-name="Strong_20_Emphasis">GRP Phones</text:span></text:p>
      <text:p text:style-name="Text_20_body"><text:span text:style-name="Strong_20_Emphasis">GXP Phones</text:span></text:p>
      <text:p text:style-name="Text_20_body"><text:span text:style-name="Strong_20_Emphasis">Portables</text:span></text:p>
      <text:p text:style-name="Text_20_body"><text:span text:style-name="Strong_20_Emphasis">Adapter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5::00:56</meta:creation-date>
    <dc:creator>Generated</dc:creator>
    <dc:date>2026-08-29T05::00:56</dc:date>
    <dc:language>en-US</dc:language>
    <meta:editing-cycles>1</meta:editing-cycles>
    <meta:editing-duration>PT0S</meta:editing-duration>
    <dc:title>prod_images</dc:title>
  </office:meta>
</office:document-meta>
</file>