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fc1878616d5ddd0481b50ede48a1fe.png"/>
  <manifest:file-entry manifest:media-type="image/png" manifest:full-path="Pictures/8accdac8aca83dd4978c7eb3ff89ff2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honelineemulation"/><text:bookmark-start text:name="__RefHeading___phone_line_emulation_1"/><text:bookmark-start text:name="phone_line_emulation"/>Phone Line Emulation<text:bookmark-end text:name="__RefHeading___phone_line_emulation_1"/><text:bookmark-end text:name="phone_line_emulation"/></text:h>
      <text:p text:style-name="Text_20_body">Once upon a time, telephone service was provided on a pair of wires that had a phone number assigned to it. The first three digits got you to a region, the next three to an exchange (a smaller region) and the last four digits to a phone on that exchange. At modest levels, a 10 lines phone system had 10 pairs of wires, and 10 phone numbers. Of course, a lot of variation was possible, especially at larger customer levels. Incoming calls were grouped using a behavior known as “hunting” or “rollover”. Outgoing calls were made either using the caller id of a main number, or each individual line (pair of wires).  </text:p>
      <text:p text:style-name="Text_20_body">The modern VoIP/Digital business phone system emulates much of this behavior. A Phone Number will get you to a system such as a PBX (Private Branch Exchange) like the <text:span text:style-name="Strong_20_Emphasis">ring-u</text:span> Hello Hub via digital internet connections, where and how it routes is up to the configuration of the PBX and less about the physical phone wires of olden times. Calling out a specific line or phone number can be a little trickier than the old systems where you pressed a button, and the phone connected to a physical pair of wires and the number attached to them. Ring-u has several ways you emulate that behavior that can be used together for very complex configuration.</text:p>
      <text:h text:style-name="Heading_20_4" text:outline-level="4"><text:bookmark-start text:name="__RefHeading___default_caller_id_per_phone_2"/><text:bookmark-start text:name="default_caller_id_per_phone"/>Default Caller ID per Phone<text:bookmark-end text:name="__RefHeading___default_caller_id_per_phone_2"/><text:bookmark-end text:name="default_caller_id_per_phone"/></text:h>
      <text:p text:style-name="Text_20_body"><draw:frame draw:style-name="mediaright" draw:name="0" text:anchor-type="paragraph" draw:z-index="0" svg:width="5.2916666666667cm" style:rel-width="100%" svg:height="3.9880952380952cm" style:rel-height="scale"><draw:image xlink:href="Pictures/bbfc1878616d5ddd0481b50ede48a1fe.png" xlink:type="simple" xlink:show="embed" xlink:actuate="onLoad"/></draw:frame>
Assuming an account has multiple phone numbers, under each phone extension configurations advanced tab, you can select a default caller ID for that phone. If set, a call from that phones default account is given that Caller ID number and the Caller ID name associated with that number. </text:p>
      <text:h text:style-name="Heading_20_4" text:outline-level="4"><text:bookmark-start text:name="__RefHeading___codes_3"/><text:bookmark-start text:name="codes"/>* Codes<text:bookmark-end text:name="__RefHeading___codes_3"/><text:bookmark-end text:name="codes"/></text:h>
      <text:p text:style-name="Text_20_body">If more ad-hoc / as-needed use of specific phone number and Caller ID is needed, you can dial out using <text:span text:style-name="Strong_20_Emphasis"> *# </text:span> of the phone numbers. For example, if I wanted to call <text:span text:style-name="Strong_20_Emphasis">ring-u</text:span> using the 4th number in my list, I would call by dialing <text:span text:style-name="Strong_20_Emphasis"> *4 423 456-6700 </text:span>
<draw:frame draw:style-name="media" draw:name="1" text:anchor-type="as-char" draw:z-index="1" svg:width="5.2916666666667cm" style:rel-width="100%" svg:height="3.0725806451613cm" style:rel-height="scale"><draw:image xlink:href="Pictures/8accdac8aca83dd4978c7eb3ff89ff2a.png" xlink:type="simple" xlink:show="embed" xlink:actuate="onLoad"/></draw:frame></text:p>
      <text:h text:style-name="Heading_20_4" text:outline-level="4"><text:bookmark-start text:name="__RefHeading___line_emulation_4"/><text:bookmark-start text:name="line_emulation"/>Line Emulation<text:bookmark-end text:name="__RefHeading___line_emulation_4"/><text:bookmark-end text:name="line_emula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5::44:18</meta:creation-date>
    <dc:creator>Generated</dc:creator>
    <dc:date>2026-08-11T15::44:18</dc:date>
    <dc:language>en-US</dc:language>
    <meta:editing-cycles>1</meta:editing-cycles>
    <meta:editing-duration>PT0S</meta:editing-duration>
    <dc:title>phonelineemulation</dc:title>
  </office:meta>
</office:document-meta>
</file>