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dee8b1bbcfac7398441e3e27985f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-ring-tone"/><text:bookmark-start text:name="__RefHeading___pa_ring_tone_1"/><text:bookmark-start text:name="pa_ring_tone"/>PA Ring Tone<text:bookmark-end text:name="__RefHeading___pa_ring_tone_1"/><text:bookmark-end text:name="pa_ring_tone"/></text:h>
      <text:p text:style-name="Text_20_body">If you are using a PA system via the 3.5 mm jack (Hello Hub V1) or USB Dongle (Hello Hub V2), select a ring tone here.<text:line-break/>
These ring tones provide a range of pitch and sounds with the intentions of being heard over office, shop and equipment noise. 
<draw:frame draw:style-name="mediacenter" draw:name="0" text:anchor-type="paragraph" draw:z-index="0" svg:width="18.706041666667cm" style:rel-width="100%" svg:height="12.117916666667cm" style:rel-height="scale"><draw:image xlink:href="Pictures/f3dee8b1bbcfac7398441e3e27985f8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37:53</meta:creation-date>
    <dc:creator>Generated</dc:creator>
    <dc:date>2026-08-21T15::37:53</dc:date>
    <dc:language>en-US</dc:language>
    <meta:editing-cycles>1</meta:editing-cycles>
    <meta:editing-duration>PT0S</meta:editing-duration>
    <dc:title>pa-ring-tone</dc:title>
  </office:meta>
</office:document-meta>
</file>