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c8ab64bbf61588cd8978597f36cfbe.png"/>
  <manifest:file-entry manifest:media-type="image/png" manifest:full-path="Pictures/2e059e8f48c5c49fc8f6d91e8bf8d76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numbers"/><text:bookmark-start text:name="__RefHeading___numbers_1"/><text:bookmark-start text:name="numbers"/>Numbers<text:bookmark-end text:name="__RefHeading___numbers_1"/><text:bookmark-end text:name="numbers"/></text:h>
      <text:p text:style-name="Text_20_body"><draw:frame draw:style-name="mediaright" draw:name="0" text:anchor-type="paragraph" draw:z-index="0" svg:width="10.583333333333cm" svg:height="10.552067946824cm"><draw:image xlink:href="Pictures/60c8ab64bbf61588cd8978597f36cfbe.png" xlink:type="simple" xlink:show="embed" xlink:actuate="onLoad"/></draw:frame></text:p>
      <text:h text:style-name="Heading_20_3" text:outline-level="3"><text:bookmark-start text:name="__RefHeading___numbers_overview_2"/><text:bookmark-start text:name="numbers_overview"/>Numbers Overview<text:bookmark-end text:name="__RefHeading___numbers_overview_2"/><text:bookmark-end text:name="numbers_overview"/></text:h>
      <text:p text:style-name="Text_20_body">The Numbers Overview page lists all phone numbers linked to your account, along with:<text:line-break/>
(sp)(sp)1. a short internal caller ID <text:span text:style-name="Strong_20_Emphasis">Label</text:span> (if you have given it one),<text:line-break/>
(sp)(sp)2. <text:span text:style-name="Strong_20_Emphasis">Schedules</text:span> associated with each number,<text:line-break/>
(sp)(sp)3. <text:span text:style-name="Strong_20_Emphasis">Routing (Receptionist)</text:span> associated with each number.<text:line-break/></text:p>
      <text:h text:style-name="Heading_20_3" text:outline-level="3"><text:bookmark-start text:name="__RefHeading___buttons_3"/><text:bookmark-start text:name="buttons"/>Buttons<text:bookmark-end text:name="__RefHeading___buttons_3"/><text:bookmark-end text:name="buttons"/></text:h>
      <text:p text:style-name="Text_20_body">1. <text:span text:style-name="Strong_20_Emphasis">Add a new -</text:span> Add a <text:span text:style-name="Emphasis">NEW</text:span> number.<text:line-break/>
(sp)(sp) <text:span text:style-name="Emphasis">Not to be used to add a number you own but need to port in.</text:span><text:line-break/>
(sp)(sp)<text:span text:style-name="Emphasis">That will be done in “Port Request” below.</text:span><text:line-break/>
2. <text:span text:style-name="Strong_20_Emphasis">Edit Schedule -</text:span> Takes you to the Schedule page where you can Edit or Add schedule times.<text:line-break/>
3. <text:span text:style-name="Strong_20_Emphasis">Port Request -</text:span> Use this button to initiate a port request of a number from another carrier to your ring-u plan.  The Port Request form online will create a Port Request Support Ticket &amp; generate a printable .pdf Letter of Authorization (LOA) that you will need to sign and scan to the Support Ticket, along with a copy of your most recent bill from the current (losing) carrier.  </text:p>
      <text:h text:style-name="Heading_20_3" text:outline-level="3"><text:bookmark-start text:name="__RefHeading___number_edit_4"/><text:bookmark-start text:name="number_edit"/>Number Edit<text:bookmark-end text:name="__RefHeading___number_edit_4"/><text:bookmark-end text:name="number_edit"/></text:h>
      <text:p text:style-name="Text_20_body"><draw:frame draw:style-name="mediaright" draw:name="1" text:anchor-type="paragraph" draw:z-index="1" svg:width="10.583333333333cm" svg:height="12.407390783962cm"><draw:image xlink:href="Pictures/2e059e8f48c5c49fc8f6d91e8bf8d761.png" xlink:type="simple" xlink:show="embed" xlink:actuate="onLoad"/></draw:frame>
The Number Edit page allows you to designate:<text:line-break/>
1. <text:span text:style-name="Strong_20_Emphasis">Internal Caller ID -</text:span> This will appear on your extensions for incoming calls to let you know what number/route the caller dialed. This should be as short as is practical.<text:line-break/>
2. <text:span text:style-name="Strong_20_Emphasis">Primary Caller ID -</text:span> Sets the primary Number for your account, whose External Caller ID will display for Outbound Calls.<text:line-break/>
3. <text:span text:style-name="Strong_20_Emphasis">T38/Fax Connection -</text:span> Adds T38/fax capability to the number. Fax features are further refined under Coms &gt; <text:a xlink:type="simple" xlink:href="https://wiki.ring-u.com/wiki/doku.php?id=fax" text:style-name="Internet_20_link" text:visited-style-name="Visited_20_Internet_20_Link">Just the FAX</text:a>.<text:line-break/>
4. <text:span text:style-name="Strong_20_Emphasis">Hello Hub Routing -</text:span> Determine whether this number will be governed by a schedule, or if it will route directly to a specific Extension or Group 24 hours a day.<text:line-break/>
5. <text:span text:style-name="Strong_20_Emphasis">Carrier Level Forwarding (Failover) -</text:span><text:line-break/>
(sp)(sp)a. <text:span text:style-name="Strong_20_Emphasis">None -</text:span> The system defaults to no forwarding,<text:line-break/>
(sp)(sp)b. <text:span text:style-name="Strong_20_Emphasis">On Failure -</text:span> This is our preferred setting that all users should set up. This means that when your system is down (internet/power outage, network disaster, etc) all incoming calls will go to the designated phone number. This contact must be added to the <text:a xlink:type="simple" xlink:href="https://wiki.ring-u.com/wiki/doku.php?id=phonebook" text:style-name="Internet_20_link" text:visited-style-name="Visited_20_Internet_20_Link">Phonebook</text:a> first.<text:line-break/>
(sp)(sp)c. <text:span text:style-name="Strong_20_Emphasis">Always (Phone System Bypass) -</text:span> This does exactly what it says.  All incoming calls will bypass your normal call handling instructions and go directly to the designated phone number.  As above, this contact must be added to the <text:a xlink:type="simple" xlink:href="https://wiki.ring-u.com/wiki/doku.php?id=phonebook" text:style-name="Internet_20_link" text:visited-style-name="Visited_20_Internet_20_Link">Phonebook</text:a> first.<text:line-break/>
6. <text:span text:style-name="Strong_20_Emphasis">Carrier Level Caller ID -</text:span> This is what will show up on the caller ID of your external calls.  There are some caveats to this: Apple and Google use their own Caller ID directories that override all others.  Also, if the person you are calling has this number stored as a contact in their phonebook, that will also take priority.  So this field is a best effort.  Make sure your online business listings (at Google, Bing, Yahoo, etc) are accurate at all times.</text:p>
      <text:p text:style-name="Text_20_body"><text:span text:style-name="Strong_20_Emphasis">Always Save Your Changes</text:span> before exiting this p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23::35:19</meta:creation-date>
    <dc:creator>Generated</dc:creator>
    <dc:date>2026-08-12T23::35:19</dc:date>
    <dc:language>en-US</dc:language>
    <meta:editing-cycles>1</meta:editing-cycles>
    <meta:editing-duration>PT0S</meta:editing-duration>
    <dc:title>numbers</dc:title>
  </office:meta>
</office:document-meta>
</file>