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5a8f4e2cc7f8e822de87572847b4d8.png"/>
  <manifest:file-entry manifest:media-type="image/png" manifest:full-path="Pictures/052293ce0bfe4dc2d96b33c55fd57f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hby3rdparty"/><text:bookmark-start text:name="__RefHeading___music_message_on_hold_by_3rd_party_1"/><text:bookmark-start text:name="music_message_on_hold_by_3rd_party"/>Music / Message on Hold by 3rd Party<text:bookmark-end text:name="__RefHeading___music_message_on_hold_by_3rd_party_1"/><text:bookmark-end text:name="music_message_on_hold_by_3rd_party"/></text:h>
      <text:p text:style-name="Text_20_body">This feature will be public on April 2nd 2024 - Currently in development/testing.</text:p>
      <text:h text:style-name="Heading_20_3" text:outline-level="3"><text:bookmark-start text:name="__RefHeading___overview_2"/><text:bookmark-start text:name="overview"/>Overview<text:bookmark-end text:name="__RefHeading___overview_2"/><text:bookmark-end text:name="overview"/></text:h>
      <text:p text:style-name="Text_20_body">Ring-U customers with outside / 3rd party providers of hold music / messaging can update their systems hold music and various audio files three ways: </text:p>
      <text:list text:style-name="Numbering_20_1" text:continue-numbering="false">
        <text:list-item>
          <text:p text:style-name="Numbering_20_1_Content_First"> The ring-u customer or their IT Professional uploads via the web interface under Configuration→Music On Hold. </text:p>
        </text:list-item>
        <text:list-item>
          <text:p text:style-name="Numbering_20_1_Content"> The provider of audio files provides a unique URL that the system checks for updates daily. This URL field is also available under Configuration→Music On Hold  </text:p>
        </text:list-item>
        <text:list-item>
          <text:p text:style-name="Numbering_20_1_Content_Last"> The provider of audio files sends the file via email.</text:p>
        </text:list-item>
      </text:list>
      <text:p text:style-name="Text_20_body">Caveats:</text:p>
      <text:list text:style-name="List_20_1" text:continue-numbering="false">
        <text:list-item>
          <text:p text:style-name="List_20_1_Content_First"> The raw file must be less that 10GB (10 GigaBytes)</text:p>
        </text:list-item>
        <text:list-item>
          <text:p text:style-name="List_20_1_Content"> .MP3, .WAV and OGG file are supported. Formats with DRM (like many Apple formats) are not.</text:p>
        </text:list-item>
        <text:list-item>
          <text:p text:style-name="List_20_1_Content_Last"> The customer and provider assumes all liability for licensing and permission for the audio content.</text:p>
        </text:list-item>
      </text:list>
      <text:h text:style-name="Heading_20_4" text:outline-level="4"><text:bookmark-start text:name="__RefHeading___by_url_3"/><text:bookmark-start text:name="by_url"/>By URL<text:bookmark-end text:name="__RefHeading___by_url_3"/><text:bookmark-end text:name="by_url"/></text:h>
      <text:p text:style-name="Text_20_body"><draw:frame draw:style-name="mediaright" draw:name="0" text:anchor-type="paragraph" draw:z-index="0" svg:width="5.2916666666667cm" style:rel-width="100%" svg:height="2.371904181892cm" style:rel-height="scale"><draw:image xlink:href="Pictures/8c5a8f4e2cc7f8e822de87572847b4d8.png" xlink:type="simple" xlink:show="embed" xlink:actuate="onLoad"/></draw:frame>
Available under Configuration→Music On hold</text:p>
      <text:p text:style-name="Text_20_body">The URL is tested for changes every morning, or when this screen is updated, and if changed, downloaded and system updated. </text:p>
      <text:h text:style-name="Heading_20_4" text:outline-level="4"><text:bookmark-start text:name="__RefHeading___by_email_4"/><text:bookmark-start text:name="by_email"/>By Email<text:bookmark-end text:name="__RefHeading___by_email_4"/><text:bookmark-end text:name="by_email"/></text:h>
      <text:p text:style-name="Text_20_body"><draw:frame draw:style-name="mediaright" draw:name="1" text:anchor-type="paragraph" draw:z-index="1" svg:width="5.2916666666667cm" style:rel-width="100%" svg:height="3.31073079145cm" style:rel-height="scale"><draw:image xlink:href="Pictures/052293ce0bfe4dc2d96b33c55fd57ff7.png" xlink:type="simple" xlink:show="embed" xlink:actuate="onLoad"/></draw:frame>
To ensure authorized parties submit the audio file for the system, the first step it to create an extension (a voicemail only extension is great for this) and put the email address of the sender on that extension in Email field. This authorizes that email address to submit audio files for that account. The sender will receive a reply with a confirmation (or errors). The subject line of the email must have the account number in it, as show. The phone system will be using this file approximately 10 minutes after sent this way. It can be tested on site by dialing 708.</text:p>
      <text:p text:style-name="Text_20_body">This method works well with freelance audio recording professionals and bespoke professionals like:<text:a xlink:type="simple" xlink:href="https://inphostudio.com" text:style-name="Internet_20_link" text:visited-style-name="Visited_20_Internet_20_Link">InphoStudio</text:a> that provide periodics upda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5::07:50</meta:creation-date>
    <dc:creator>Generated</dc:creator>
    <dc:date>2026-08-29T05::07:50</dc:date>
    <dc:language>en-US</dc:language>
    <meta:editing-cycles>1</meta:editing-cycles>
    <meta:editing-duration>PT0S</meta:editing-duration>
    <dc:title>mohby3rdparty</dc:title>
  </office:meta>
</office:document-meta>
</file>