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60886b35607faf28174856517de3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-config:algo-8180"/><text:bookmark-start text:name="__RefHeading___algo_8180_manual_config_example_1"/><text:bookmark-start text:name="algo_8180_manual_config_example"/>ALGO 8180 Manual Config Example<text:bookmark-end text:name="__RefHeading___algo_8180_manual_config_example_1"/><text:bookmark-end text:name="algo_8180_manual_config_example"/></text:h>
      <text:p text:style-name="Text_20_body">Algo 8180 G2. </text:p>
      <text:p text:style-name="Text_20_body"><draw:frame draw:style-name="mediaright" draw:name="0" text:anchor-type="paragraph" draw:z-index="0" svg:width="10.583333333333cm" svg:height="7.4948510773131cm"><draw:image xlink:href="Pictures/b260886b35607faf28174856517de3f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41:54</meta:creation-date>
    <dc:creator>Generated</dc:creator>
    <dc:date>2026-08-29T04::41:54</dc:date>
    <dc:language>en-US</dc:language>
    <meta:editing-cycles>1</meta:editing-cycles>
    <meta:editing-duration>PT0S</meta:editing-duration>
    <dc:title>manual-config:algo-8180</dc:title>
  </office:meta>
</office:document-meta>
</file>