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d28cf4fe3f2999af154721cb9a21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es"/><text:bookmark-start text:name="__RefHeading___lines_1"/><text:bookmark-start text:name="lines"/>Lines<text:bookmark-end text:name="__RefHeading___lines_1"/><text:bookmark-end text:name="lines"/></text:h>
      <text:p text:style-name="Text_20_body">Lines are the number of simultaneous phone calls, inbound and outbound.<text:line-break/>
If your lines are all in use, new callers get routed to voicemail or a busy signal.<text:line-break/></text:p>
      <text:p text:style-name="Text_20_body">Basic service includes 2 lines.
Additional lines are $24.95 per line per month. </text:p>
      <text:p text:style-name="Text_20_body">Lines can be added or removed by the Admin on demand, without a contract and without any commitment.  
Changes made here will be active in minutes, and be pro-rated for your billing period.</text:p>
      <text:p text:style-name="Text_20_body"><text:span text:style-name="Emphasis"><text:span text:style-name="Strong_20_Emphasis">Factoid:</text:span> ring-u customers average 1 phone line for every 3.2 phones**</text:span></text:p>
      <text:p text:style-name="Text_20_body"><draw:frame draw:style-name="mediacenter" draw:name="0" text:anchor-type="paragraph" draw:z-index="0" svg:width="20.0025cm" style:rel-width="100%" svg:height="12.091458333333cm" style:rel-height="scale"><draw:image xlink:href="Pictures/137d28cf4fe3f2999af154721cb9a21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23::33:32</meta:creation-date>
    <dc:creator>Generated</dc:creator>
    <dc:date>2026-08-12T23::33:32</dc:date>
    <dc:language>en-US</dc:language>
    <meta:editing-cycles>1</meta:editing-cycles>
    <meta:editing-duration>PT0S</meta:editing-duration>
    <dc:title>lines</dc:title>
  </office:meta>
</office:document-meta>
</file>