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3ae057b3064b1ad175b862382b36b6d.png"/>
  <manifest:file-entry manifest:media-type="image/png" manifest:full-path="Pictures/0811bf0f3bcdd483ae9c0efbb45e85c8.png"/>
  <manifest:file-entry manifest:media-type="image/png" manifest:full-path="Pictures/a5409cbf9b963aeedaed86a2bb23ac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keypad-2614-16"/><text:bookmark-start text:name="__RefHeading___getting_to_know_the_keypad_-_grp2614_grp2615_grp2616_1"/><text:bookmark-start text:name="getting_to_know_the_keypad_-_grp2614_grp2615_grp2616"/>Getting to Know the Keypad - GRP2614, GRP2615, GRP2616<text:bookmark-end text:name="__RefHeading___getting_to_know_the_keypad_-_grp2614_grp2615_grp2616_1"/><text:bookmark-end text:name="getting_to_know_the_keypad_-_grp2614_grp2615_grp2616"/></text:h>
      <text:p text:style-name="Text_20_body"><text:span text:style-name="Strong_20_Emphasis">GRP2614</text:span>
<draw:frame draw:style-name="mediacenter" draw:name="GRP2614 Legend" text:anchor-type="paragraph" draw:z-index="0" svg:width="13.229166666667cm"><draw:text-box><text:p text:style-name="legendcenter"><draw:frame draw:style-name="mediacenter" draw:name="GRP2614" text:anchor-type="paragraph" draw:z-index="0" svg:width="13.229166666667cm" svg:height="6.8636680613668cm"><draw:image xlink:href="Pictures/33ae057b3064b1ad175b862382b36b6d.png" xlink:type="simple" xlink:show="embed" xlink:actuate="onLoad"/></draw:frame>GRP2614</text:p></draw:text-box></draw:frame></text:p>
      <text:p text:style-name="Text_20_body"><text:span text:style-name="Strong_20_Emphasis">GRP2615</text:span>
<draw:frame draw:style-name="mediacenter" draw:name="GRP2615 Legend" text:anchor-type="paragraph" draw:z-index="0" svg:width="13.229166666667cm"><draw:text-box><text:p text:style-name="legendcenter"><draw:frame draw:style-name="mediacenter" draw:name="GRP2615" text:anchor-type="paragraph" draw:z-index="1" svg:width="13.229166666667cm" svg:height="6.3303629557292cm"><draw:image xlink:href="Pictures/0811bf0f3bcdd483ae9c0efbb45e85c8.png" xlink:type="simple" xlink:show="embed" xlink:actuate="onLoad"/></draw:frame>GRP2615</text:p></draw:text-box></draw:frame></text:p>
      <text:p text:style-name="Text_20_body"><text:span text:style-name="Strong_20_Emphasis">GRP2616</text:span>
<draw:frame draw:style-name="mediacenter" draw:name="GRP2616 Legend" text:anchor-type="paragraph" draw:z-index="0" svg:width="13.229166666667cm"><draw:text-box><text:p text:style-name="legendcenter"><draw:frame draw:style-name="mediacenter" draw:name="GRP2616" text:anchor-type="paragraph" draw:z-index="2" svg:width="13.229166666667cm" svg:height="6.3298496136865cm"><draw:image xlink:href="Pictures/a5409cbf9b963aeedaed86a2bb23ac3f.png" xlink:type="simple" xlink:show="embed" xlink:actuate="onLoad"/></draw:frame>GRP2616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4::39:44</meta:creation-date>
    <dc:creator>Generated</dc:creator>
    <dc:date>2026-08-29T04::39:44</dc:date>
    <dc:language>en-US</dc:language>
    <meta:editing-cycles>1</meta:editing-cycles>
    <meta:editing-duration>PT0S</meta:editing-duration>
    <dc:title>keypad-2614-16</dc:title>
  </office:meta>
</office:document-meta>
</file>