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833b2f281be5dffdd05026ac153cc9.jpg"/>
  <manifest:file-entry manifest:media-type="image/jpeg" manifest:full-path="Pictures/fb940443bcf55b33ea9245f460b2752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deal-network-setup"/><text:bookmark-start text:name="__RefHeading___ideal_network_setup_1"/><text:bookmark-start text:name="ideal_network_setup"/>Ideal Network Setup<text:bookmark-end text:name="__RefHeading___ideal_network_setup_1"/><text:bookmark-end text:name="ideal_network_setup"/></text:h>
      <text:p text:style-name="Text_20_body">We know all networks are different, but if you follow the basic structure laid out in the following two examples, you should be in good shape.<text:line-break/>
Regardless of network complexity, please do observe the following rules:<text:line-break/>
1. Keep your phone system network isolated from any security camera or streaming audio systems.<text:line-break/>
2. Do not double NAT. Only one device should be DHCP'ing on your phone system network.<text:line-break/>
3. Only use UNMANAGED switches. An unmanaged MANAGED switch will NOT work!<text:line-break/>
4. Do not use MESH routers or range extenders. Only use Access Points.<text:line-break/>
<text:line-break/>
<text:span text:style-name="Strong_20_Emphasis">Basic Networks</text:span>
<draw:frame draw:style-name="mediacenter" draw:name="0" text:anchor-type="paragraph" draw:z-index="0" svg:width="23.415625cm" style:rel-width="100%" svg:height="19.870208333333cm" style:rel-height="scale"><draw:image xlink:href="Pictures/fa833b2f281be5dffdd05026ac153cc9.jpg" xlink:type="simple" xlink:show="embed" xlink:actuate="onLoad"/></draw:frame>
<text:span text:style-name="Strong_20_Emphasis">Complex Networks</text:span>
<draw:frame draw:style-name="mediacenter" draw:name="1" text:anchor-type="paragraph" draw:z-index="1" svg:width="25.161875cm" style:rel-width="100%" svg:height="19.473333333333cm" style:rel-height="scale"><draw:image xlink:href="Pictures/fb940443bcf55b33ea9245f460b27525.jpg" xlink:type="simple" xlink:show="embed" xlink:actuate="onLoad"/></draw:frame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46:45</meta:creation-date>
    <dc:creator>Generated</dc:creator>
    <dc:date>2026-08-16T11::46:45</dc:date>
    <dc:language>en-US</dc:language>
    <meta:editing-cycles>1</meta:editing-cycles>
    <meta:editing-duration>PT0S</meta:editing-duration>
    <dc:title>ideal-network-setup</dc:title>
  </office:meta>
</office:document-meta>
</file>