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f4c57c9888553e3f4872b8f4723c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ld_music"/><text:bookmark-start text:name="__RefHeading___hold_music_1"/><text:bookmark-start text:name="hold_music"/>Hold Music<text:bookmark-end text:name="__RefHeading___hold_music_1"/><text:bookmark-end text:name="hold_music"/></text:h>
      <text:p text:style-name="Text_20_body">ring-u has provided several choices of 'on hold music' that you can choose from, or you can upload your own.<text:line-break/>
To listen to your current hold music from any phone in your ring-u system, dial <text:span text:style-name="Strong_20_Emphasis">708</text:span>. <draw:frame draw:style-name="mediacenter" draw:name="0" text:anchor-type="paragraph" draw:z-index="0" svg:width="18.282708333333cm" style:rel-width="100%" svg:height="16.298333333333cm" style:rel-height="scale"><draw:image xlink:href="Pictures/36f4c57c9888553e3f4872b8f4723c9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58:52</meta:creation-date>
    <dc:creator>Generated</dc:creator>
    <dc:date>2026-08-16T13::58:52</dc:date>
    <dc:language>en-US</dc:language>
    <meta:editing-cycles>1</meta:editing-cycles>
    <meta:editing-duration>PT0S</meta:editing-duration>
    <dc:title>hold_music</dc:title>
  </office:meta>
</office:document-meta>
</file>