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4863013859855596a72717e1953ac3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hps-stats"/><text:bookmark-start text:name="__RefHeading___power_supply_stats_for_hello_hub_v1_and_v2_1"/><text:bookmark-start text:name="power_supply_stats_for_hello_hub_v1_and_v2"/>Power Supply Stats for Hello Hub v1 and v2<text:bookmark-end text:name="__RefHeading___power_supply_stats_for_hello_hub_v1_and_v2_1"/><text:bookmark-end text:name="power_supply_stats_for_hello_hub_v1_and_v2"/></text:h>
      <text:p text:style-name="Text_20_body"><draw:frame draw:style-name="media" draw:name="0" text:anchor-type="as-char" draw:z-index="0" svg:width="15.875cm" svg:height="16.078663065496cm"><draw:image xlink:href="Pictures/04863013859855596a72717e1953ac36.jpg" xlink:type="simple" xlink:show="embed" xlink:actuate="onLoad"/></draw:frame></text:p>
      <text:p text:style-name="Text_20_body"><text:a xlink:type="simple" xlink:href="https://a.co/d/gwZDlUA" text:style-name="Internet_20_link" text:visited-style-name="Visited_20_Internet_20_Link">https://a.co/d/gwZDlU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0::13:45</meta:creation-date>
    <dc:creator>Generated</dc:creator>
    <dc:date>2026-08-26T10::13:45</dc:date>
    <dc:language>en-US</dc:language>
    <meta:editing-cycles>1</meta:editing-cycles>
    <meta:editing-duration>PT0S</meta:editing-duration>
    <dc:title>hhps-stats</dc:title>
  </office:meta>
</office:document-meta>
</file>