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580744f8e9171e96c98136d3103395.jpeg"/>
  <manifest:file-entry manifest:media-type="image/png" manifest:full-path="Pictures/7c8a0cc66bc4bb550b3bd04101ef3d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10.583333333333cm" svg:height="10.583333333333cm"><draw:image xlink:href="Pictures/e4580744f8e9171e96c98136d3103395.jpeg" xlink:type="simple" xlink:show="embed" xlink:actuate="onLoad"/></draw:frame></text:p>
      <text:h text:style-name="Heading_20_2" text:outline-level="2"><text:bookmark text:name="hello-hub-v2"/><text:bookmark-start text:name="__RefHeading___hello_hub_v2_1"/><text:bookmark-start text:name="hello_hub_v2"/>Hello Hub V2<text:bookmark-end text:name="__RefHeading___hello_hub_v2_1"/><text:bookmark-end text:name="hello_hub_v2"/></text:h>
      <text:p text:style-name="Text_20_body">At the center of every ring-u phone system is the Hello Hub.<text:line-break/>
This little box connects your phones, manages your calls, controls your phone menus, handles voicemail, and so much more.<text:line-break/>
<text:span text:style-name="Emphasis">And it does all of this while being smaller than most of the phones it connects.</text:span><text:line-break/></text:p>
      <text:p text:style-name="Text_20_body">The V2 builds on all the successes of our V1 Hub, but introduces an OLED display in place of its predecessor's 3 lights.<text:line-break/>
The OLED displays a number of helpful messages, seen in the image below.</text:p>
      <text:p text:style-name="Text_20_body"><draw:frame draw:style-name="mediacenter" draw:name="1" text:anchor-type="paragraph" draw:z-index="1" svg:width="17.806458333333cm" style:rel-width="100%" svg:height="19.341041666667cm" style:rel-height="scale"><draw:image xlink:href="Pictures/7c8a0cc66bc4bb550b3bd04101ef3d9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39:29</meta:creation-date>
    <dc:creator>Generated</dc:creator>
    <dc:date>2026-08-29T04::39:29</dc:date>
    <dc:language>en-US</dc:language>
    <meta:editing-cycles>1</meta:editing-cycles>
    <meta:editing-duration>PT0S</meta:editing-duration>
    <dc:title>hello-hub-v2</dc:title>
  </office:meta>
</office:document-meta>
</file>