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e056a63e84cca603d85ec9c473e372.jpg"/>
  <manifest:file-entry manifest:media-type="image/png" manifest:full-path="Pictures/2df3112888aedbc9636d34066e7657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7.9375cm" style:rel-width="100%" svg:height="6.6618303571429cm" style:rel-height="scale"><draw:image xlink:href="Pictures/bfe056a63e84cca603d85ec9c473e372.jpg" xlink:type="simple" xlink:show="embed" xlink:actuate="onLoad"/></draw:frame></text:p>
      <text:h text:style-name="Heading_20_2" text:outline-level="2"><text:bookmark text:name="grandstream-wp820"/><text:bookmark-start text:name="__RefHeading___grandstream_wp820_1"/><text:bookmark-start text:name="grandstream_wp820"/>Grandstream WP820<text:bookmark-end text:name="__RefHeading___grandstream_wp820_1"/><text:bookmark-end text:name="grandstream_wp820"/></text:h>
      <text:h text:style-name="Heading_20_3" text:outline-level="3"><text:bookmark-start text:name="__RefHeading___connecting_the_wp820_to_wifi_2"/><text:bookmark-start text:name="connecting_the_wp820_to_wifi"/>Connecting the WP820 to WiFi<text:bookmark-end text:name="__RefHeading___connecting_the_wp820_to_wifi_2"/><text:bookmark-end text:name="connecting_the_wp820_to_wifi"/></text:h>
      <text:p text:style-name="Text_20_body"><text:span text:style-name="Strong_20_Emphasis">With the WP820 powered on:</text:span></text:p>
      <text:list text:style-name="Numbering_20_1" text:continue-numbering="false">
        <text:list-item>
          <text:p text:style-name="Numbering_20_1_Content_First"> Press <text:span text:style-name="Strong_20_Emphasis">Menu</text:span></text:p>
        </text:list-item>
        <text:list-item>
          <text:p text:style-name="Numbering_20_1_Content"> Navigate to the <text:span text:style-name="Strong_20_Emphasis">Settings</text:span> menu (gear icon) &gt; <text:span text:style-name="Strong_20_Emphasis">Network Settings</text:span> &gt; <text:span text:style-name="Strong_20_Emphasis">Wi-Fi Settings</text:span></text:p>
        </text:list-item>
        <text:list-item>
          <text:p text:style-name="Numbering_20_1_Content"> Set WiFi to <text:span text:style-name="Strong_20_Emphasis">On</text:span>.</text:p>
        </text:list-item>
        <text:list-item>
          <text:p text:style-name="Numbering_20_1_Content"> Go down to <text:span text:style-name="Strong_20_Emphasis">Wi-Fi Settings</text:span> and select the correct network from the displayed list. </text:p>
        </text:list-item>
        <text:list-item>
          <text:p text:style-name="Numbering_20_1_Content_Last"> Enter the password.  Special characters are available via the * key.<text:line-break/></text:p>
        </text:list-item>
      </text:list>
      <text:p text:style-name="Text_20_body"><draw:frame draw:style-name="mediacenter" draw:name="1" text:anchor-type="paragraph" draw:z-index="1" svg:width="21.166666666667cm" style:rel-width="100%" svg:height="6.3288333333333cm" style:rel-height="scale"><draw:image xlink:href="Pictures/2df3112888aedbc9636d34066e7657bf.png" xlink:type="simple" xlink:show="embed" xlink:actuate="onLoad"/></draw:frame><text:line-break/>
<text:span text:style-name="Emphasis"><text:span text:style-name="Strong_20_Emphasis">Note -</text:span> Sometimes the WP820 can take a while to apply a configuration file.  Often, it can take 3-4 hours. Other times, it can happen in minutes.  The good news is that once connected and configured, the WP820 is an incredibly stable workhor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14:10</meta:creation-date>
    <dc:creator>Generated</dc:creator>
    <dc:date>2026-08-16T14::14:10</dc:date>
    <dc:language>en-US</dc:language>
    <meta:editing-cycles>1</meta:editing-cycles>
    <meta:editing-duration>PT0S</meta:editing-duration>
    <dc:title>grandstream-wp820</dc:title>
  </office:meta>
</office:document-meta>
</file>