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1cbf24e02ede2c6774dfb324900c57.png"/>
  <manifest:file-entry manifest:media-type="image/png" manifest:full-path="Pictures/1893549714ed9a916da534b225c536e3.png"/>
  <manifest:file-entry manifest:media-type="image/png" manifest:full-path="Pictures/3b2869f03367725b4ec01549bdc1b5e3.png"/>
  <manifest:file-entry manifest:media-type="image/png" manifest:full-path="Pictures/eecc0b3f79d899266cf084e6361131a0.png"/>
  <manifest:file-entry manifest:media-type="image/png" manifest:full-path="Pictures/e6d14416d6b0313a61be4756cbabdde2.png"/>
  <manifest:file-entry manifest:media-type="image/png" manifest:full-path="Pictures/c0530d487af4b41cb77e31632268ef72.png"/>
  <manifest:file-entry manifest:media-type="image/png" manifest:full-path="Pictures/c142ade67c4318228e4903e432cc98ae.png"/>
  <manifest:file-entry manifest:media-type="image/png" manifest:full-path="Pictures/479e643908cb9c4554db62adf6f26990.png"/>
  <manifest:file-entry manifest:media-type="image/png" manifest:full-path="Pictures/8ca44fef0d6947d89e6fbcf2fcf993d2.png"/>
  <manifest:file-entry manifest:media-type="image/png" manifest:full-path="Pictures/0bf9a71596f2d08333ac034df64cebbf.png"/>
  <manifest:file-entry manifest:media-type="image/png" manifest:full-path="Pictures/08451faa19e650c29fe2f2be68a8b519.png"/>
  <manifest:file-entry manifest:media-type="image/jpeg" manifest:full-path="Pictures/ca9a962f011c314469faa6f49529c9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grandstream-wave"/>Note May 18, 2023</text:span>- Grandstream Wave has been deprecated.  If you remove it, change phones, etc, you will not be able to download it or use it again. </text:p>
      <text:h text:style-name="Heading_20_2" text:outline-level="2"><text:bookmark-start text:name="__RefHeading___grandstream_wave_softphone_configuration_1"/><text:bookmark-start text:name="grandstream_wave_softphone_configuration"/>Grandstream Wave Softphone Configuration<text:bookmark-end text:name="__RefHeading___grandstream_wave_softphone_configuration_1"/><text:bookmark-end text:name="grandstream_wave_softphone_configuration"/></text:h>
      <text:p text:style-name="Text_20_body"><text:span text:style-name="Strong_20_Emphasis">Prerequisites</text:span></text:p>
      <text:list text:style-name="List_20_1" text:continue-numbering="false">
        <text:list-item>
          <text:p text:style-name="List_20_1_Content_First"> Download Grandstream Wave Lite (Free) or Grandstream Wave (Paid).  The free version is excellent for most users.  </text:p>
        </text:list-item>
        <text:list-item>
          <text:p text:style-name="List_20_1_Content"> There is no time limit from the time it is generated to scan the QR code from your ring-u portal. </text:p>
        </text:list-item>
        <text:list-item>
          <text:p text:style-name="List_20_1_Content_Last"> Adjustments in <text:a xlink:type="simple" xlink:href="https://wiki.ring-u.com/wiki/doku.php?id=port-forwarding" text:style-name="Internet_20_link" text:visited-style-name="Visited_20_Internet_20_Link">Port Forwarding / External Remote Phones</text:a> will have to be completed before this extension will work if on a local system.  Cloud accounts do not require port forwarding.</text:p>
        </text:list-item>
      </text:list>
      <text:p text:style-name="Text_20_body"><text:span text:style-name="Strong_20_Emphasis">Caveats</text:span></text:p>
      <text:list text:style-name="List_20_1" text:continue-numbering="false">
        <text:list-item>
          <text:p text:style-name="List_20_1_Content_First"> Softphones are subject to your data connection (WiFi or cellular), and will never be as reliable as a desk phone. </text:p>
        </text:list-item>
        <text:list-item>
          <text:p text:style-name="List_20_1_Content"> If using a WiFi network outside of your business or a cellular data connection, you may encounter network settings hostile to VOIP traffic (SIP ALG, DDOS, Carrier Grade NAT) that prevent your softphone extension from working effectively.  <text:span text:style-name="Emphasis"><text:span text:style-name="Strong_20_Emphasis">This is outside of our control.</text:span></text:span></text:p>
        </text:list-item>
        <text:list-item>
          <text:p text:style-name="List_20_1_Content"> Your softphone app should be restarted periodically to keep the app in good working order.  </text:p>
        </text:list-item>
        <text:list-item>
          <text:p text:style-name="List_20_1_Content"> Your smartphone should be power cycled periodically to keep any softphone functioning correctly.</text:p>
        </text:list-item>
        <text:list-item>
          <text:p text:style-name="List_20_1_Content_Last"> Mission-critical traffic should always be directed to desk phones inside of your network.  </text:p>
        </text:list-item>
      </text:list>
      <text:h text:style-name="Heading_20_3" text:outline-level="3"><text:bookmark-start text:name="__RefHeading___step_1_-_add_an_extension_in_the_portal_2"/><text:bookmark-start text:name="step_1_-_add_an_extension_in_the_portal"/>Step 1 - Add an Extension in the Portal<text:bookmark-end text:name="__RefHeading___step_1_-_add_an_extension_in_the_portal_2"/><text:bookmark-end text:name="step_1_-_add_an_extension_in_the_portal"/></text:h>
      <text:p text:style-name="Text_20_body">Go to: Configuration &gt; Extensions and <text:span text:style-name="Strong_20_Emphasis">Add an Extension</text:span>.<text:line-break/>
Select “Grandstream Wave.”<text:line-break/>
<draw:frame draw:style-name="mediacenter" draw:name="0" text:anchor-type="paragraph" draw:z-index="0" svg:width="15.875cm" svg:height="10.911064954683cm"><draw:image xlink:href="Pictures/ce1cbf24e02ede2c6774dfb324900c57.png" xlink:type="simple" xlink:show="embed" xlink:actuate="onLoad"/></draw:frame><text:line-break/>
Grandstream Wave QR Code Generated<text:line-break/>
<draw:frame draw:style-name="mediacenter" draw:name="1" text:anchor-type="paragraph" draw:z-index="1" svg:width="10.583333333333cm" svg:height="10.090715715716cm"><draw:image xlink:href="Pictures/1893549714ed9a916da534b225c536e3.png" xlink:type="simple" xlink:show="embed" xlink:actuate="onLoad"/></draw:frame><text:line-break/>
Make sure that the <text:span text:style-name="Strong_20_Emphasis">Advanced Tab</text:span> is set to use the phone on <text:span text:style-name="Strong_20_Emphasis">Public Server/External</text:span> or the extension will not work outside of your network.<text:line-break/>
<draw:frame draw:style-name="mediacenter" draw:name="2" text:anchor-type="paragraph" draw:z-index="2" svg:width="10.583333333333cm" svg:height="4.2644607843137cm"><draw:image xlink:href="Pictures/3b2869f03367725b4ec01549bdc1b5e3.png" xlink:type="simple" xlink:show="embed" xlink:actuate="onLoad"/></draw:frame></text:p>
      <text:h text:style-name="Heading_20_3" text:outline-level="3"><text:bookmark-start text:name="__RefHeading___step_2_-_open_your_grandstream_wave_lite_app_3"/><text:bookmark-start text:name="step_2_-_open_your_grandstream_wave_lite_app"/>Step 2 - Open Your Grandstream Wave (Lite) App<text:bookmark-end text:name="__RefHeading___step_2_-_open_your_grandstream_wave_lite_app_3"/><text:bookmark-end text:name="step_2_-_open_your_grandstream_wave_lite_app"/></text:h>
      <text:p text:style-name="Text_20_body">There are usually 8 prompts involved in this process.  If you answer incorrectly, you are generally best to delete the app, download again, and start this process over.<text:line-break/>
<text:span text:style-name="Strong_20_Emphasis">1. Contacts Permission -</text:span> This one is up to you, but is not required unless you want access to your personal (non ring-u) contacts.<text:line-break/>
<draw:frame draw:style-name="mediacenter" draw:name="3" text:anchor-type="paragraph" draw:z-index="3" svg:width="7.9375cm" style:rel-width="100%" svg:height="14.111111111111cm" style:rel-height="scale"><draw:image xlink:href="Pictures/eecc0b3f79d899266cf084e6361131a0.png" xlink:type="simple" xlink:show="embed" xlink:actuate="onLoad"/></draw:frame><text:line-break/>
<text:span text:style-name="Strong_20_Emphasis">2. Notifications Permission -</text:span> “Allow”<text:line-break/>
<draw:frame draw:style-name="mediacenter" draw:name="4" text:anchor-type="paragraph" draw:z-index="4" svg:width="7.9375cm" style:rel-width="100%" svg:height="14.111111111111cm" style:rel-height="scale"><draw:image xlink:href="Pictures/e6d14416d6b0313a61be4756cbabdde2.png" xlink:type="simple" xlink:show="embed" xlink:actuate="onLoad"/></draw:frame><text:line-break/>
<text:span text:style-name="Strong_20_Emphasis">3. Account Settings -</text:span> Click on the Gear Icon to navigate to Account Settings, then click on “Account Settings” in the menu.<text:line-break/>
<draw:frame draw:style-name="mediacenter" draw:name="5" text:anchor-type="paragraph" draw:z-index="5" svg:width="7.9375cm" style:rel-width="100%" svg:height="14.111111111111cm" style:rel-height="scale"><draw:image xlink:href="Pictures/c0530d487af4b41cb77e31632268ef72.png" xlink:type="simple" xlink:show="embed" xlink:actuate="onLoad"/></draw:frame><text:line-break/>
<text:span text:style-name="Strong_20_Emphasis">4. Account Settings Screen -</text:span> Click the <text:span text:style-name="Strong_20_Emphasis">+</text:span> symbol in the upper right corner of the screen.<text:line-break/>
<draw:frame draw:style-name="mediacenter" draw:name="6" text:anchor-type="paragraph" draw:z-index="6" svg:width="7.9375cm" style:rel-width="100%" svg:height="14.111111111111cm" style:rel-height="scale"><draw:image xlink:href="Pictures/c142ade67c4318228e4903e432cc98ae.png" xlink:type="simple" xlink:show="embed" xlink:actuate="onLoad"/></draw:frame><text:line-break/>
<text:span text:style-name="Strong_20_Emphasis">5. Scan QR Code -</text:span> Click “Scan QR Code”<text:line-break/>
<draw:frame draw:style-name="mediacenter" draw:name="7" text:anchor-type="paragraph" draw:z-index="7" svg:width="7.9375cm" style:rel-width="100%" svg:height="14.111111111111cm" style:rel-height="scale"><draw:image xlink:href="Pictures/479e643908cb9c4554db62adf6f26990.png" xlink:type="simple" xlink:show="embed" xlink:actuate="onLoad"/></draw:frame><text:line-break/>
<text:span text:style-name="Strong_20_Emphasis">6. Camera Permission -</text:span> Select “OK” and then scan the code from the screen of the ring-u Portal<text:line-break/>
<draw:frame draw:style-name="mediacenter" draw:name="8" text:anchor-type="paragraph" draw:z-index="8" svg:width="7.9375cm" style:rel-width="100%" svg:height="14.111111111111cm" style:rel-height="scale"><draw:image xlink:href="Pictures/8ca44fef0d6947d89e6fbcf2fcf993d2.png" xlink:type="simple" xlink:show="embed" xlink:actuate="onLoad"/></draw:frame><text:line-break/>
<text:span text:style-name="Strong_20_Emphasis">7. Add New Acct -</text:span> Click the white bar to “Add New Acct” (note that your extension number will vary).<text:line-break/>
<draw:frame draw:style-name="mediacenter" draw:name="9" text:anchor-type="paragraph" draw:z-index="9" svg:width="7.9375cm" style:rel-width="100%" svg:height="14.111111111111cm" style:rel-height="scale"><draw:image xlink:href="Pictures/0bf9a71596f2d08333ac034df64cebbf.png" xlink:type="simple" xlink:show="embed" xlink:actuate="onLoad"/></draw:frame><text:line-break/>
<text:span text:style-name="Strong_20_Emphasis">8. Ready -</text:span> Your extension will be ready to use when the light to the left of the extension number has turned from red to green.<text:line-break/>
<draw:frame draw:style-name="mediacenter" draw:name="10" text:anchor-type="paragraph" draw:z-index="10" svg:width="7.9375cm" style:rel-width="100%" svg:height="14.111111111111cm" style:rel-height="scale"><draw:image xlink:href="Pictures/08451faa19e650c29fe2f2be68a8b519.png" xlink:type="simple" xlink:show="embed" xlink:actuate="onLoad"/></draw:frame><text:line-break/>
And here are the settings if you need them.<text:line-break/>
<draw:frame draw:style-name="mediacenter" draw:name="11" text:anchor-type="paragraph" draw:z-index="11" svg:width="10.583333333333cm" svg:height="67.014157014157cm"><draw:image xlink:href="Pictures/ca9a962f011c314469faa6f49529c97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32:30</meta:creation-date>
    <dc:creator>Generated</dc:creator>
    <dc:date>2026-09-09T11::32:30</dc:date>
    <dc:language>en-US</dc:language>
    <meta:editing-cycles>1</meta:editing-cycles>
    <meta:editing-duration>PT0S</meta:editing-duration>
    <dc:title>grandstream-wave</dc:title>
  </office:meta>
</office:document-meta>
</file>