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5d3ae07db504ce960a915ea829b9a5e.png"/>
  <manifest:file-entry manifest:media-type="image/png" manifest:full-path="Pictures/7fa0d7378e800bab9c468487510e1577.png"/>
  <manifest:file-entry manifest:media-type="image/png" manifest:full-path="Pictures/7afa76079a4334190011f2f8e5935f2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grandstream-ht801_802-tricks"/><text:bookmark-start text:name="__RefHeading___grandstream_ht801_ht802_tricks_1"/><text:bookmark-start text:name="grandstream_ht801_ht802_tricks"/>Grandstream HT801/HT802 Tricks<text:bookmark-end text:name="__RefHeading___grandstream_ht801_ht802_tricks_1"/><text:bookmark-end text:name="grandstream_ht801_ht802_tricks"/></text:h>
      <text:h text:style-name="Heading_20_3" text:outline-level="3"><text:bookmark-start text:name="__RefHeading___auto-dial_when_a_handset_is_picked_up_elevator_lobby_phone_2"/><text:bookmark-start text:name="auto-dial_when_a_handset_is_picked_up_elevator_lobby_phone"/>Auto-Dial When a Handset Is Picked Up (Elevator/Lobby Phone)<text:bookmark-end text:name="__RefHeading___auto-dial_when_a_handset_is_picked_up_elevator_lobby_phone_2"/><text:bookmark-end text:name="auto-dial_when_a_handset_is_picked_up_elevator_lobby_phone"/></text:h>
      <text:p text:style-name="Text_20_body">To use the HT801 or HT802 as an Elevator or Lobby phone, manually configure the settings as below from the web interface for an HT801 or HT802.<text:line-break/>
Using a web browser, click on the IP address in your customer portal for that extension &amp; login as either admin/admin or admin/passwordyouset. 
<draw:frame draw:style-name="mediaright" draw:name="0" text:anchor-type="paragraph" draw:z-index="0" svg:width="10.583333333333cm" svg:height="2.6840934371524cm"><draw:image xlink:href="Pictures/85d3ae07db504ce960a915ea829b9a5e.png" xlink:type="simple" xlink:show="embed" xlink:actuate="onLoad"/></draw:frame>
Under FX Port (1 or 2), scroll down to <text:span text:style-name="Strong_20_Emphasis">Off-Hook Auto Dial</text:span> &amp; input in the number you want it to dial, for example the extension number of the receptionist's phone.<text:line-break/></text:p>
      <text:p text:style-name="Text_20_body">If this will be for emergency use, you might want to use:</text:p>
      <text:list text:style-name="List_20_1" text:continue-numbering="false">
        <text:list-item>
          <text:p text:style-name="List_20_1_Content_First"> 500 for all phones,<text:line-break/></text:p>
        </text:list-item>
        <text:list-item>
          <text:p text:style-name="List_20_1_Content"> the number of a special call group,<text:line-break/></text:p>
        </text:list-item>
        <text:list-item>
          <text:p text:style-name="List_20_1_Content"> a mobile phone number, or<text:line-break/></text:p>
        </text:list-item>
        <text:list-item>
          <text:p text:style-name="List_20_1_Content_Last"> 911.<text:line-break/></text:p>
        </text:list-item>
      </text:list>
      <text:p text:style-name="Text_20_body">      <text:span text:style-name="Emphasis"><text:span text:style-name="Strong_20_Emphasis">Warning:</text:span> use 911 only if that's the only option or is required for elevator use. They <text:span text:style-name="Strong_20_Emphasis">do not</text:span> like non-emergency calls and you may incur charges or property damage for them.  ring-u is not responsible for any inappropriate 911 use or damage resulting from it, financial, real property, or otherwise.</text:span></text:p>
      <text:h text:style-name="Heading_20_3" text:outline-level="3"><text:bookmark-start text:name="__RefHeading___upgrading_an_ht802_3"/><text:bookmark-start text:name="upgrading_an_ht802"/>Upgrading an HT802<text:bookmark-end text:name="__RefHeading___upgrading_an_ht802_3"/><text:bookmark-end text:name="upgrading_an_ht802"/></text:h>
      <text:p text:style-name="Text_20_body">We've seen a rash of new HT802's with really old firmware on them. They need to be manually updated via a web browser.<text:line-break/><text:span text:style-name="Emphasis">We've been having good results with Version 1.0.10.6 and keep a copy handy.</text:span><text:line-break/></text:p>
      <text:p text:style-name="Text_20_body"><text:span text:style-name="Strong_20_Emphasis">To check your firmware version -</text:span> Pick up the phone connected to the HT802 and dial the<text:span text:style-name="Strong_20_Emphasis"> * </text:span>key on your phone 3 times. Have a pen and paper ready. When you hear the message to enter a menu option, please enter <text:span text:style-name="Strong_20_Emphasis">0 2</text:span> on your phone. You will now hear a message giving you the IP address of your HT802, such as: “192.168.2.x.” Write this down.</text:p>
      <text:p text:style-name="Text_20_body">1. Login to the web interface of the HT802, using a web browser and the IP address you just wrote down, (such as <text:a xlink:type="simple" xlink:href="http://192.168.1.132" text:style-name="Internet_20_link" text:visited-style-name="Visited_20_Internet_20_Link">http://192.168.1.132</text:a>  and use the default login/password of <text:span text:style-name="Strong_20_Emphasis">admin</text:span> and <text:span text:style-name="Strong_20_Emphasis">admin</text:span>.
<draw:frame draw:style-name="mediaright" draw:name="1" text:anchor-type="paragraph" draw:z-index="1" svg:width="10.583333333333cm" svg:height="1.8135758998435cm"><draw:image xlink:href="Pictures/7fa0d7378e800bab9c468487510e1577.png" xlink:type="simple" xlink:show="embed" xlink:actuate="onLoad"/></draw:frame>
2. Under <text:span text:style-name="Strong_20_Emphasis">system update</text:span>, use <text:a xlink:type="simple" xlink:href="https://portal.ring-u.com/publicfiles/Release_HT802_1.0.10.6/" text:style-name="Internet_20_link" text:visited-style-name="Visited_20_Internet_20_Link">https://portal.ring-u.com/publicfiles/Release_HT802_1.0.10.6/</text:a> for the FIRMWARE update path. By picking/clicking HTTPS and then using portal.ring-u.com/publicfiles/Release_HT802_1.0.10.6/ as the path. </text:p>
      <text:p text:style-name="Text_20_body">3. Make sure: <text:span text:style-name="Strong_20_Emphasis">Check for new firmware on boot</text:span> is chosen. 
<draw:frame draw:style-name="mediaright" draw:name="2" text:anchor-type="paragraph" draw:z-index="2" svg:width="10.583333333333cm" svg:height="4.2155212716223cm"><draw:image xlink:href="Pictures/7afa76079a4334190011f2f8e5935f26.png" xlink:type="simple" xlink:show="embed" xlink:actuate="onLoad"/></draw:frame>
4. Click <text:span text:style-name="Strong_20_Emphasis">Update</text:span>. Apply, then Reboot</text:p>
      <text:p text:style-name="Text_20_body">5. Walk away for 10-15 minutes. </text:p>
      <text:p text:style-name="Text_20_body">6. Try to login again and check the version number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09::24:37</meta:creation-date>
    <dc:creator>Generated</dc:creator>
    <dc:date>2026-09-15T09::24:37</dc:date>
    <dc:language>en-US</dc:language>
    <meta:editing-cycles>1</meta:editing-cycles>
    <meta:editing-duration>PT0S</meta:editing-duration>
    <dc:title>grandstream-ht801_802-tricks</dc:title>
  </office:meta>
</office:document-meta>
</file>