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ee7e32b6ba3569797b6572bb14e554.png"/>
  <manifest:file-entry manifest:media-type="image/png" manifest:full-path="Pictures/ab7cb828be636d45c4995883bfb427dc.png"/>
  <manifest:file-entry manifest:media-type="image/png" manifest:full-path="Pictures/71e4103a1e031f82aa1a4244124b92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tting-started-2614-16"/><text:bookmark-start text:name="__RefHeading___getting_started_1"/><text:bookmark-start text:name="getting_started"/>Getting Started<text:bookmark-end text:name="__RefHeading___getting_started_1"/><text:bookmark-end text:name="getting_started"/></text:h>
      <text:p text:style-name="Text_20_body">This page provides basic setup/installation instructions, including the list of the packaging contents, and also information for obtaining the best performance from your GRP261X series phone.</text:p>
      <text:h text:style-name="Heading_20_3" text:outline-level="3"><text:bookmark-start text:name="__RefHeading___equipment_packaging_2"/><text:bookmark-start text:name="equipment_packaging"/>Equipment Packaging<text:bookmark-end text:name="__RefHeading___equipment_packaging_2"/><text:bookmark-end text:name="equipment_packag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Qty  </text:p>
          </table:table-cell>
          <table:table-cell office:value-type="string" table:style-name="tableheader">
            <text:p text:style-name="Table_20_Heading"> Item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Phone Main Case 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Handset 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Phone Stand 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Ethernet Cable 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Power Adapter 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Phone Cord 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Quick Installation Guide 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left"> GPL License   </text:p>
          </table:table-cell>
        </table:table-row>
      </table:table>
      <text:p text:style-name="Text_20_body"><draw:frame draw:style-name="medialeft" draw:name="GRP2614, GRP2615, GRP2616 Package Contents Legend" text:anchor-type="paragraph" draw:z-index="0" svg:width="17.859375cm" style:rel-width="100%"><draw:text-box><text:p text:style-name="legendcenter"><draw:frame draw:style-name="medialeft" draw:name="GRP2614, GRP2615, GRP2616 Package Contents" text:anchor-type="paragraph" draw:z-index="0" svg:width="17.859375cm" style:rel-width="100%" svg:height="9.6726141924959cm" style:rel-height="scale"><draw:image xlink:href="Pictures/b1ee7e32b6ba3569797b6572bb14e554.png" xlink:type="simple" xlink:show="embed" xlink:actuate="onLoad"/></draw:frame>GRP2614, GRP2615, GRP2616 Package Contents</text:p></draw:text-box></draw:frame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</text:p>
      <text:h text:style-name="Heading_20_3" text:outline-level="3"><text:bookmark-start text:name="__RefHeading___using_the_phone_stand_3"/><text:bookmark-start text:name="using_the_phone_stand"/>Using the Phone Stand<text:bookmark-end text:name="__RefHeading___using_the_phone_stand_3"/><text:bookmark-end text:name="using_the_phone_stand"/></text:h>
      <text:p text:style-name="Text_20_body">To install the phone on the table with the phone stand, attach the phone stand to the bottom of the phone through the phone stand slot. (Upper half, bottom part).</text:p>
      <text:h text:style-name="Heading_20_3" text:outline-level="3"><text:bookmark-start text:name="__RefHeading___using_the_slots_for_wall_mounting_4"/><text:bookmark-start text:name="using_the_slots_for_wall_mounting"/>Using the Slots for Wall Mounting<text:bookmark-end text:name="__RefHeading___using_the_slots_for_wall_mounting_4"/><text:bookmark-end text:name="using_the_slots_for_wall_mounting"/></text:h>
      <text:list text:style-name="Numbering_20_1" text:continue-numbering="false">
        <text:list-item>
          <text:p text:style-name="Numbering_20_1_Content_First"> Attach the wall mount spacers to the slot for wall mount spacers on the back of the phone.</text:p>
        </text:list-item>
        <text:list-item>
          <text:p text:style-name="Numbering_20_1_Content"> Attach the phone to the wall via the wall mount hole.</text:p>
        </text:list-item>
        <text:list-item>
          <text:p text:style-name="Numbering_20_1_Content"> Pull out the tab from the handset cradle (See figure below).</text:p>
        </text:list-item>
        <text:list-item>
          <text:p text:style-name="Numbering_20_1_Content_Last"> Rotate the tab and plug it back into the slot with the extension up to hold the handset while the phone is mounted on the wall (See figure below).</text:p>
        </text:list-item>
      </text:list>
      <text:p text:style-name="Text_20_body"><draw:frame draw:style-name="medialeft" draw:name="Wall Mount Instructions Legend" text:anchor-type="paragraph" draw:z-index="0" svg:width="17.859375cm" style:rel-width="100%"><draw:text-box><text:p text:style-name="legendcenter"><draw:frame draw:style-name="medialeft" draw:name="Wall Mount Instructions" text:anchor-type="paragraph" draw:z-index="1" svg:width="17.859375cm" style:rel-width="100%" svg:height="5.902189171123cm" style:rel-height="scale"><draw:image xlink:href="Pictures/ab7cb828be636d45c4995883bfb427dc.png" xlink:type="simple" xlink:show="embed" xlink:actuate="onLoad"/></draw:frame>Wall Mount Instructions</text:p></draw:text-box></draw:frame>
<text:line-break/></text:p>
      <text:h text:style-name="Heading_20_3" text:outline-level="3"><text:bookmark-start text:name="__RefHeading___connecting_the_grp261x_5"/><text:bookmark-start text:name="connecting_the_grp261x"/>Connecting the GRP261X<text:bookmark-end text:name="__RefHeading___connecting_the_grp261x_5"/><text:bookmark-end text:name="connecting_the_grp261x"/></text:h>
      <text:p text:style-name="Text_20_body">To setup the GRP261X, follow the steps below:</text:p>
      <text:list text:style-name="Numbering_20_1" text:continue-numbering="false">
        <text:list-item>
          <text:p text:style-name="Numbering_20_1_Content_First"> Connect the handset and main phone case with the phone cord.</text:p>
        </text:list-item>
        <text:list-item>
          <text:p text:style-name="Numbering_20_1_Content"> Connect the LAN port of the phone to the RJ-45 socket of a hub/switch or a router (LAN side of the router) using the Ethernet cable.</text:p>
        </text:list-item>
        <text:list-item>
          <text:p text:style-name="Numbering_20_1_Content"> Connect the PSU output plug to the power jack on the phone; plug the power adapter into an electrical outlet. If PoE switch is used in step 2, this step could be skipped.</text:p>
        </text:list-item>
        <text:list-item>
          <text:p text:style-name="Numbering_20_1_Content"> The LCD will display provisioning or firmware upgrade information. Before continuing, please wait for the date/time display to show up.</text:p>
        </text:list-item>
        <text:list-item>
          <text:p text:style-name="Numbering_20_1_Content_Last"> Using the phone embedded web server or keypad configuration menu, you can further configure the phone using either a static IP or DHCP.</text:p>
        </text:list-item>
      </text:list>
      <text:p text:style-name="Text_20_body"><draw:frame draw:style-name="medialeft" draw:name="2" text:anchor-type="paragraph" draw:z-index="2" svg:width="17.859375cm" style:rel-width="100%" svg:height="8.8110205564784cm" style:rel-height="scale"><draw:image xlink:href="Pictures/71e4103a1e031f82aa1a4244124b92b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15:07</meta:creation-date>
    <dc:creator>Generated</dc:creator>
    <dc:date>2026-09-10T13::15:07</dc:date>
    <dc:language>en-US</dc:language>
    <meta:editing-cycles>1</meta:editing-cycles>
    <meta:editing-duration>PT0S</meta:editing-duration>
    <dc:title>getting-started-2614-16</dc:title>
  </office:meta>
</office:document-meta>
</file>