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09b3b75ae55e81417366dedb76df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ctory-reset-2614-16"/><text:bookmark-start text:name="__RefHeading___restore_factory_default_settings_1"/><text:bookmark-start text:name="restore_factory_default_settings"/>RESTORE FACTORY DEFAULT SETTINGS<text:bookmark-end text:name="__RefHeading___restore_factory_default_settings_1"/><text:bookmark-end text:name="restore_factory_default_settings"/></text:h>
      <text:p text:style-name="Text_20_body"><text:span text:style-name="Strong_20_Emphasis">Warning: Restoring the Factory Default Settings will delete all configuration information on the phone. Any user-created settings will be lost.  To reconfigure, go to Configuration &gt; Extensions &gt; Extension Number and re-save.</text:span><text:line-break/></text:p>
      <text:p text:style-name="Text_20_body"><text:span text:style-name="Strong_20_Emphasis">To restore factory settings using LCD menu:</text:span><text:line-break/></text:p>
      <text:p text:style-name="Text_20_body">Please follow the instructions below to reset the phone:<text:line-break/></text:p>
      <text:list text:style-name="Numbering_20_1" text:continue-numbering="false">
        <text:list-item>
          <text:p text:style-name="Numbering_20_1_Content_First"> 1. From the Home Screen, press the Round button between the 4 arrow buttons.<text:line-break/></text:p>
        </text:list-item>
        <text:list-item>
          <text:p text:style-name="Numbering_20_1_Content"> 2. Navigate to <text:span text:style-name="Strong_20_Emphasis">System &gt; Operations - Factory Reset</text:span> and press <text:span text:style-name="Strong_20_Emphasis">Enter</text:span>.<text:line-break/></text:p>
        </text:list-item>
        <text:list-item>
          <text:p text:style-name="Numbering_20_1_Content"> 3. A warning window will pop out to make sure a reset is requested and confirmed.<text:line-break/></text:p>
        </text:list-item>
        <text:list-item>
          <text:p text:style-name="Numbering_20_1_Content_Last"> 4. Press the <text:span text:style-name="Strong_20_Emphasis">Yes</text:span> soft key to confirm and the phone will reboot, or <text:span text:style-name="Strong_20_Emphasis">No</text:span> soft key to cancel the reset.<text:line-break/></text:p>
        </text:list-item>
      </text:list>
      <text:p text:style-name="Text_20_body"><draw:frame draw:style-name="mediacenter" draw:name="Fig 89: Factory Reset Using LCD Menu Legend" text:anchor-type="paragraph" draw:z-index="0" svg:width="15.875cm"><draw:text-box><text:p text:style-name="legendcenter"><draw:frame draw:style-name="mediacenter" draw:name="Fig 89: Factory Reset Using LCD Menu" text:anchor-type="paragraph" draw:z-index="0" svg:width="15.875cm" svg:height="5.9413366336634cm"><draw:image xlink:href="Pictures/c609b3b75ae55e81417366dedb76df57.png" xlink:type="simple" xlink:show="embed" xlink:actuate="onLoad"/></draw:frame>Fig 89: Factory Reset Using LCD Menu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54:52</meta:creation-date>
    <dc:creator>Generated</dc:creator>
    <dc:date>2026-08-16T07::54:52</dc:date>
    <dc:language>en-US</dc:language>
    <meta:editing-cycles>1</meta:editing-cycles>
    <meta:editing-duration>PT0S</meta:editing-duration>
    <dc:title>factory-reset-2614-16</dc:title>
  </office:meta>
</office:document-meta>
</file>