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f10323760035fae682bea7bf1edf693.png"/>
  <manifest:file-entry manifest:media-type="image/png" manifest:full-path="Pictures/2501286956a73bcd9c667b6a7be3c776.png"/>
  <manifest:file-entry manifest:media-type="image/png" manifest:full-path="Pictures/8824494d4a6cf75c99e28900bfd9f6d8.png"/>
  <manifest:file-entry manifest:media-type="image/png" manifest:full-path="Pictures/e45e3db9e57957c8f5d78ad70e479bd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xtensions-function"/><text:bookmark-start text:name="__RefHeading___extensions_functions_settings_1"/><text:bookmark-start text:name="extensions_functions_settings"/>Extensions Functions/Settings<text:bookmark-end text:name="__RefHeading___extensions_functions_settings_1"/><text:bookmark-end text:name="extensions_functions_settings"/></text:h>
      <text:p text:style-name="Text_20_body">Open an extension's settings by clicking on either the <text:span text:style-name="Strong_20_Emphasis">Extension Name</text:span> or <text:span text:style-name="Strong_20_Emphasis">Extension Number</text:span>.<text:line-break/>
This will open access to four tabs:<text:line-break/></text:p>
      <text:p text:style-name="Horizontal_20_Line"/>
      <text:p text:style-name="Text_20_body"><draw:frame draw:style-name="mediaright" draw:name="0" text:anchor-type="paragraph" draw:z-index="0" svg:width="10.583333333333cm" svg:height="9.19028031688cm"><draw:image xlink:href="Pictures/df10323760035fae682bea7bf1edf693.png" xlink:type="simple" xlink:show="embed" xlink:actuate="onLoad"/></draw:frame></text:p>
      <text:h text:style-name="Heading_20_3" text:outline-level="3"><text:bookmark-start text:name="__RefHeading___basic_2"/><text:bookmark-start text:name="basic"/>1. Basic<text:bookmark-end text:name="__RefHeading___basic_2"/><text:bookmark-end text:name="basic"/></text:h>
      <text:p text:style-name="Text_20_body">The Basic tab contains all the basics you need to get an extension up and functioning.</text:p>
      <text:list text:style-name="List_20_1" text:continue-numbering="false">
        <text:list-item>
          <text:p text:style-name="List_20_1_Content_First"> <text:span text:style-name="Strong_20_Emphasis">Extension # -</text:span> This is the sequentially assigned number given to the extension when it is created. Click the dropdown to choose a different number if you want/need to, 101-199.<text:line-break/></text:p>
        </text:list-item>
        <text:list-item>
          <text:p text:style-name="List_20_1_Content"> <text:span text:style-name="Strong_20_Emphasis">Name -</text:span> This is the user name assigned to the extension.  Shorter is better.  This is the name that will show up on each phone's BLF/extension display.<text:line-break/></text:p>
        </text:list-item>
        <text:list-item>
          <text:p text:style-name="List_20_1_Content"> <text:span text:style-name="Strong_20_Emphasis">Email -</text:span> Enter an email address here.  All voicemails for this extension will be sent to this email address, including an audio file and a transcription (they will also be available from the phone, itself - <text:a xlink:type="simple" xlink:href="https://wiki.ring-u.com/wiki/doku.php?id=voicemail" text:style-name="Internet_20_link" text:visited-style-name="Visited_20_Internet_20_Link">Voicemail</text:a>).<text:line-break/></text:p>
        </text:list-item>
        <text:list-item>
          <text:p text:style-name="List_20_1_Content"> <text:span text:style-name="Strong_20_Emphasis">Time to Ring in Seconds -</text:span> Choose a ring time of 15-240 seconds.  As a rule, VoIP phones need 20 seconds or more of ring time, but we recommend 30 seconds as a safe minimum standard.  <text:span text:style-name="Emphasis">Due to basic limitations of all VOIP systems, ring times under 30 seconds cannot be guaranteed to produce a ring at the handset.</text:span><text:line-break/></text:p>
        </text:list-item>
        <text:list-item>
          <text:p text:style-name="List_20_1_Content"> <text:span text:style-name="Strong_20_Emphasis">If No Answer/Unavailable -</text:span> If a call to this extension is not answered, what do you want to happen? Select whether you want the call to go to the extension's voicemail, to a receptionist menu, to another extension/group.<text:line-break/>  </text:p>
        </text:list-item>
        <text:list-item>
          <text:p text:style-name="List_20_1_Content_Last"> <text:span text:style-name="Emphasis"><text:span text:style-name="Strong_20_Emphasis">Save Your Changes</text:span></text:span></text:p>
        </text:list-item>
      </text:list>
      <text:p text:style-name="Horizontal_20_Line"/>
      <text:p text:style-name="Text_20_body"><draw:frame draw:style-name="mediaright" draw:name="1" text:anchor-type="paragraph" draw:z-index="1" svg:width="10.583333333333cm" svg:height="23.010540970565cm"><draw:image xlink:href="Pictures/2501286956a73bcd9c667b6a7be3c776.png" xlink:type="simple" xlink:show="embed" xlink:actuate="onLoad"/></draw:frame></text:p>
      <text:h text:style-name="Heading_20_3" text:outline-level="3"><text:bookmark-start text:name="__RefHeading___advanced_3"/><text:bookmark-start text:name="advanced"/>2. Advanced<text:bookmark-end text:name="__RefHeading___advanced_3"/><text:bookmark-end text:name="advanced"/></text:h>
      <text:p text:style-name="Text_20_body">The Advanced Tab has an enormous amount of power. The good news is that for most users, you will never have any reason to adjust any advanced settings.<text:line-break/></text:p>
      <text:list text:style-name="List_20_1" text:continue-numbering="false">
        <text:list-item>
          <text:p text:style-name="List_20_1_Content_First"> <text:span text:style-name="Strong_20_Emphasis">Phone Configuration Password -</text:span> If you bought your phones from ring-u, the phone's factory password will appear in the password box and also to the right of it.  <text:span text:style-name="Emphasis"><text:span text:style-name="Strong_20_Emphasis">Please do not use a custom password</text:span></text:span>. Systems work best and are most reliable when allowed to use their default passwords. Some phones do not require passwords. If they do not, please don't give them one.<text:line-break/>   </text:p>
        </text:list-item>
        <text:list-item>
          <text:p text:style-name="List_20_1_Content"> <text:span text:style-name="Strong_20_Emphasis">Disable Auto Config -</text:span> If this box is checked, this phone extension will not auto-configure. This should really never be checked unless you have been in discussion with ring-u support.<text:line-break/>  </text:p>
        </text:list-item>
        <text:list-item>
          <text:p text:style-name="List_20_1_Content"> <text:span text:style-name="Strong_20_Emphasis">Manage Keys -</text:span> If checked, you can manage BLF keys from the Info tab.  If unchecked, keys must be managed at each phone individually, and those changes may be over-written by subsequent Configurations.<text:line-break/></text:p>
        </text:list-item>
        <text:list-item>
          <text:p text:style-name="List_20_1_Content"> <text:span text:style-name="Strong_20_Emphasis">Intercom Mode -</text:span> If enabled, dialing the extension + 100 (so ext 102 becomes 202, ext 121 becomes 221) from another extension. The far end will hear a short announcement beep, and you should have full 2 way audio. This only works for internal calls, external callers can not dial an intercom extension.  - <text:span text:style-name="Emphasis">This is a useful feature for a breakroom phone, or an area where folks are not at a desk/station consistently, but not in a big enough space to warrant a PA system.</text:span></text:p>
        </text:list-item>
        <text:list-item>
          <text:p text:style-name="List_20_1_Content"> <text:span text:style-name="Strong_20_Emphasis">Phone Location/Transport -</text:span> Set to <text:span text:style-name="Strong_20_Emphasis">Internal Local Network</text:span> by default, as most phones will be on the same local network as your Hello Hub. For most remote phones, you would select <text:span text:style-name="Strong_20_Emphasis">External Network via Port Forwarding</text:span>, and make the changes listed on our <text:a xlink:type="simple" xlink:href="https://wiki.ring-u.com/wiki/doku.php?id=port-forwarding" text:style-name="Internet_20_link" text:visited-style-name="Visited_20_Internet_20_Link">Port Forwarding / External Remote Phones</text:a> page.  The other two options listed are rare and should only be used if you have been told by ring-u support to use one of them.<text:line-break/></text:p>
        </text:list-item>
        <text:list-item>
          <text:p text:style-name="List_20_1_Content"> <text:span text:style-name="Strong_20_Emphasis">Caller ID -</text:span> You can choose the default caller ID for this phone for outgoing calls.<text:line-break/></text:p>
        </text:list-item>
        <text:list-item>
          <text:p text:style-name="List_20_1_Content"> <text:span text:style-name="Strong_20_Emphasis">e911 Caller ID -</text:span> Please use default unless you have verified special settings. Call 933 to verify # and e911 address. Do not call 911 unless you have an actual emergency.<text:line-break/></text:p>
        </text:list-item>
        <text:list-item>
          <text:p text:style-name="List_20_1_Content"> <text:span text:style-name="Strong_20_Emphasis">Internal Call Ring Tone -</text:span> Ring tone for internal calls, the actual tone varies per model/firmware. May require a phone reboot after config to change.<text:line-break/></text:p>
        </text:list-item>
        <text:list-item>
          <text:p text:style-name="List_20_1_Content"> <text:span text:style-name="Strong_20_Emphasis">Operator Extension -</text:span> Dialing 0 or 00 calls this extension. Some phones need 2 digits to dial. There can be only 1 Operator.<text:line-break/></text:p>
        </text:list-item>
        <text:list-item>
          <text:p text:style-name="List_20_1_Content"> <text:span text:style-name="Strong_20_Emphasis">Fax Extension -</text:span> Configures for T.38 Fax Support for Grandstream HT802 units, and enables receiving faxes. There can be only 1.<text:line-break/></text:p>
        </text:list-item>
        <text:list-item>
          <text:p text:style-name="List_20_1_Content"> <text:span text:style-name="Strong_20_Emphasis">Hospitality -</text:span> Enable Hospitality Mode (Hotel/Motel/B&amp;B)/guest phone mode.<text:line-break/></text:p>
        </text:list-item>
        <text:list-item>
          <text:p text:style-name="List_20_1_Content"> <text:span text:style-name="Strong_20_Emphasis">User Login Password -</text:span> If this extension's user needs User Portal Login Access, set the password here. Allows user level <text:a xlink:type="simple" xlink:href="https://wiki.ring-u.com/wiki/doku.php?id=login" text:style-name="Internet_20_link" text:visited-style-name="Visited_20_Internet_20_Link">Login</text:a> for Fax and SMS interfaces. 8+ characters to save. <text:span text:style-name="Strong_20_Emphasis">“clear”</text:span> will remove. Login using account #, extension #, and this password from the user login tab.<text:line-break/></text:p>
        </text:list-item>
        <text:list-item>
          <text:p text:style-name="List_20_1_Content_Last"> <text:span text:style-name="Emphasis"><text:span text:style-name="Strong_20_Emphasis">Save Your Changes</text:span></text:span> </text:p>
        </text:list-item>
      </text:list>
      <text:p text:style-name="Horizontal_20_Line"/>
      <text:p text:style-name="Text_20_body"><draw:frame draw:style-name="mediaright" draw:name="2" text:anchor-type="paragraph" draw:z-index="2" svg:width="10.583333333333cm" svg:height="13.996074879227cm"><draw:image xlink:href="Pictures/8824494d4a6cf75c99e28900bfd9f6d8.png" xlink:type="simple" xlink:show="embed" xlink:actuate="onLoad"/></draw:frame></text:p>
      <text:h text:style-name="Heading_20_3" text:outline-level="3"><text:bookmark-start text:name="__RefHeading___voicemail_4"/><text:bookmark-start text:name="voicemail"/>3. Voicemail<text:bookmark-end text:name="__RefHeading___voicemail_4"/><text:bookmark-end text:name="voicemail"/></text:h>
      <text:p text:style-name="Text_20_body">The Voicemail tab allows some advanced control of the voicemail feature of each extension.<text:line-break/>
<text:span text:style-name="Strong_20_Emphasis">Voicemail Password -</text:span> If blank, the extension # is the password.  Type a numeric value here for a custom password.<text:line-break/>
<text:span text:style-name="Strong_20_Emphasis">Delete Voicemail -</text:span> Removes all voicemails left for this extension from the Hello Hub.<text:line-break/>
<text:span text:style-name="Strong_20_Emphasis">Delete Recordings -</text:span> Removes all outbound voicemail greetings for this extension.<text:line-break/>
<text:line-break/>
<text:span text:style-name="Strong_20_Emphasis">Voicemail greetings can be set 3 ways, the most recently set method takes precedence.</text:span><text:line-break/>
<text:span text:style-name="Strong_20_Emphasis">Option 1 -</text:span> Phone Recording<text:line-break/>
From the phone, dial <text:span text:style-name="Strong_20_Emphasis">800</text:span> or use the <text:span text:style-name="Strong_20_Emphasis">voicemail</text:span> button on the phone.<text:line-break/>
Set another phone's voicemail by dialing <text:span text:style-name="Strong_20_Emphasis">8 + the extension number</text:span>.<text:line-break/>
<text:span text:style-name="Emphasis">For example, <text:span text:style-name="Strong_20_Emphasis">8100</text:span> manages voicemail for <text:span text:style-name="Strong_20_Emphasis">100</text:span>. The default password is the extension number.</text:span>
<text:span text:style-name="Strong_20_Emphasis">Note:</text:span> The system only uses the “unavailable” message for all voicemail messages. Only record that message. 
<text:span text:style-name="Strong_20_Emphasis">Option 2 -</text:span> Robot Voice<text:line-break/>
Type a message in the box.  
<text:span text:style-name="Strong_20_Emphasis">Option 3 -</text:span> Custom Recording<text:line-break/>
Upload a custom recording from your phone, computer, etc. 
<text:span text:style-name="Emphasis">Use .WAV or .MP3 files</text:span><text:line-break/>
<text:line-break/>
<text:line-break/>
<text:line-break/>
<text:line-break/>
<text:line-break/>
<text:line-break/>
<text:line-break/></text:p>
      <text:p text:style-name="Horizontal_20_Line"/>
      <text:p text:style-name="Text_20_body"><draw:frame draw:style-name="mediaright" draw:name="3" text:anchor-type="paragraph" draw:z-index="3" svg:width="10.583333333333cm" svg:height="9.9086217364906cm"><draw:image xlink:href="Pictures/e45e3db9e57957c8f5d78ad70e479bdd.png" xlink:type="simple" xlink:show="embed" xlink:actuate="onLoad"/></draw:frame></text:p>
      <text:h text:style-name="Heading_20_3" text:outline-level="3"><text:bookmark-start text:name="__RefHeading___info_5"/><text:bookmark-start text:name="info"/>4. Info<text:bookmark-end text:name="__RefHeading___info_5"/><text:bookmark-end text:name="info"/></text:h>
      <text:p text:style-name="Text_20_body">This page is largely Informational, but two items bear mentioning:<text:line-break/>
<text:span text:style-name="Strong_20_Emphasis">Manage Keys</text:span> allows you to add speed dials or extensions to your BLF display.<text:line-break/>
<text:span text:style-name="Strong_20_Emphasis">Line Status</text:span> will Display whether the Line is <text:span text:style-name="Strong_20_Emphasis">In Use or Not</text:span>, or if the extension is <text:span text:style-name="Strong_20_Emphasis">Unavailable</text:span>. If <text:span text:style-name="Strong_20_Emphasis">Unavailable</text:span>, try unplugging the phone's power supply and plugging in about 5 seconds later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1::08:15</meta:creation-date>
    <dc:creator>Generated</dc:creator>
    <dc:date>2026-08-23T01::08:15</dc:date>
    <dc:language>en-US</dc:language>
    <meta:editing-cycles>1</meta:editing-cycles>
    <meta:editing-duration>PT0S</meta:editing-duration>
    <dc:title>extensions-function</dc:title>
  </office:meta>
</office:document-meta>
</file>