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5bfe3d022d4848a826f8227f0b22818.jpg"/>
  <manifest:file-entry manifest:media-type="image/jpeg" manifest:full-path="Pictures/79220501cb512b7114751480a7113187.jpg"/>
  <manifest:file-entry manifest:media-type="image/png" manifest:full-path="Pictures/e0aed66aafcbeaca606a812c48c012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p75x-pairing"/><text:bookmark-start text:name="__RefHeading___pairing_instructions_for_dp750_or_dp752_1"/><text:bookmark-start text:name="pairing_instructions_for_dp750_or_dp752"/>Pairing Instructions for DP750 or DP752<text:bookmark-end text:name="__RefHeading___pairing_instructions_for_dp750_or_dp752_1"/><text:bookmark-end text:name="pairing_instructions_for_dp750_or_dp752"/></text:h>
      <text:p text:style-name="Text_20_body">The DP750 and DP752 are the Base Stations.<text:line-break/>
The DP720 is the Handset<text:line-break/></text:p>
      <text:h text:style-name="Heading_20_2" text:outline-level="2"><text:bookmark-start text:name="__RefHeading___dp750_2"/><text:bookmark-start text:name="dp750"/>DP750<text:bookmark-end text:name="__RefHeading___dp750_2"/><text:bookmark-end text:name="dp750"/></text:h>
      <text:p text:style-name="Text_20_body"><draw:frame draw:style-name="mediacenter" draw:name="0" text:anchor-type="paragraph" draw:z-index="0" svg:width="5.2916666666667cm" style:rel-width="100%" svg:height="5.2916666666667cm" style:rel-height="scale"><draw:image xlink:href="Pictures/75bfe3d022d4848a826f8227f0b22818.jpg" xlink:type="simple" xlink:show="embed" xlink:actuate="onLoad"/></draw:frame></text:p>
      <text:p text:style-name="Text_20_body"><text:span text:style-name="Strong_20_Emphasis">To pair the Handset to the Base:</text:span><text:line-break/>
1. On the back of the Base Station, press and hold the <draw:frame draw:style-name="media" draw:name="1" text:anchor-type="as-char" draw:z-index="1" svg:width="0.52916666666667cm" svg:height="0.5812356979405cm"><draw:image xlink:href="Pictures/79220501cb512b7114751480a7113187.jpg" xlink:type="simple" xlink:show="embed" xlink:actuate="onLoad"/></draw:frame> button until the wireless symbol on the unit's display starts flashing.<text:line-break/>
2. On the Handset, select Menu &gt; Settings &gt; Registration &gt; Register &gt; Select Base (e.g. Base1) &gt; Subscribe<text:line-break/>
3. The DP720 handset will perform a “search” procedure, and prompt you for the MAC address of the Base. It will be the top line and it will show only the second half of the MAC address.
(To confirm that you are paring a device to correct Base, turn it over and confirm last 6 digits on Base matches half of MAC address shown on the Handset).<text:line-break/>
4. If the Address is correct, press Subscribe one more time and your DP 720 should now be paired to the Base Station.<text:line-break/>
<text:line-break/></text:p>
      <text:p text:style-name="Horizontal_20_Line"/>
      <text:h text:style-name="Heading_20_2" text:outline-level="2"><text:bookmark-start text:name="__RefHeading___dp752_3"/><text:bookmark-start text:name="dp752"/>DP752<text:bookmark-end text:name="__RefHeading___dp752_3"/><text:bookmark-end text:name="dp752"/></text:h>
      <text:p text:style-name="Text_20_body"><draw:frame draw:style-name="mediacenter" draw:name="2" text:anchor-type="paragraph" draw:z-index="2" svg:width="3.96875cm" style:rel-width="100%" svg:height="5.2417452830189cm" style:rel-height="scale"><draw:image xlink:href="Pictures/e0aed66aafcbeaca606a812c48c0125f.png" xlink:type="simple" xlink:show="embed" xlink:actuate="onLoad"/></draw:frame>
1. On the front of the Base Station, press and hold the <draw:frame draw:style-name="media" draw:name="3" text:anchor-type="as-char" draw:z-index="3" svg:width="0.52916666666667cm" svg:height="0.5812356979405cm"><draw:image xlink:href="Pictures/79220501cb512b7114751480a7113187.jpg" xlink:type="simple" xlink:show="embed" xlink:actuate="onLoad"/></draw:frame> button until the wireless symbol on the unit's display starts flashing.<text:line-break/>
2. On the Handset, select Menu &gt; Settings &gt; Registration &gt; Register.<text:line-break/>
3. From the Subscribe Base menu screen, select the base station you would like to connect to and select Subscribe.<text:line-break/>
4. Once completed, if your handset has successfully paired with the base station; you should receive a Handset Subscribed notification on your handset's scre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6::31:16</meta:creation-date>
    <dc:creator>Generated</dc:creator>
    <dc:date>2026-08-09T06::31:16</dc:date>
    <dc:language>en-US</dc:language>
    <meta:editing-cycles>1</meta:editing-cycles>
    <meta:editing-duration>PT0S</meta:editing-duration>
    <dc:title>dp75x-pairing</dc:title>
  </office:meta>
</office:document-meta>
</file>