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4f6e5105f116743a64179fcace3c2e.png"/>
  <manifest:file-entry manifest:media-type="image/png" manifest:full-path="Pictures/2d6b5fd9f03430c65b93ced257eb0a7d.png"/>
  <manifest:file-entry manifest:media-type="image/png" manifest:full-path="Pictures/c5f6b3975e0d84f953ce62110cbfd8d1.png"/>
  <manifest:file-entry manifest:media-type="image/png" manifest:full-path="Pictures/a3ea4aa449f714b779a3c332b1098819.png"/>
  <manifest:file-entry manifest:media-type="image/png" manifest:full-path="Pictures/2679e2d5be0580e3033e206abf5eff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ashboard"/><text:bookmark-start text:name="__RefHeading___dashboard_1"/><text:bookmark-start text:name="dashboard"/>Dashboard<text:bookmark-end text:name="__RefHeading___dashboard_1"/><text:bookmark-end text:name="dashboard"/></text:h>
      <text:p text:style-name="Text_20_body"><draw:frame draw:style-name="mediaright" draw:name="0" text:anchor-type="paragraph" draw:z-index="0" svg:width="10.583333333333cm" svg:height="10.923360107095cm"><draw:image xlink:href="Pictures/4f4f6e5105f116743a64179fcace3c2e.png" xlink:type="simple" xlink:show="embed" xlink:actuate="onLoad"/></draw:frame>
Your account <text:span text:style-name="Strong_20_Emphasis">Dashboard</text:span> will be the default starting screen you see upon Login.<text:line-break/></text:p>
      <text:p text:style-name="Text_20_body">This screen lists:</text:p>
      <text:list text:style-name="List_20_1" text:continue-numbering="false">
        <text:list-item>
          <text:p text:style-name="List_20_1_Content_First"> your account name, city, state, and time zone,<text:line-break/></text:p>
        </text:list-item>
        <text:list-item>
          <text:p text:style-name="List_20_1_Content"> total available lines (capacity for concurrent external calls),<text:line-break/></text:p>
        </text:list-item>
        <text:list-item>
          <text:p text:style-name="List_20_1_Content"> a summary of extensions, including indicators of which ones are actively in use,<text:line-break/></text:p>
        </text:list-item>
        <text:list-item>
          <text:p text:style-name="List_20_1_Content"> numbers registered to your account,<text:line-break/></text:p>
        </text:list-item>
        <text:list-item>
          <text:p text:style-name="List_20_1_Content"> ring groups,<text:line-break/></text:p>
        </text:list-item>
        <text:list-item>
          <text:p text:style-name="List_20_1_Content"> conference rooms/codes<text:line-break/></text:p>
        </text:list-item>
        <text:list-item>
          <text:p text:style-name="List_20_1_Content"> call recording<text:line-break/></text:p>
        </text:list-item>
        <text:list-item>
          <text:p text:style-name="List_20_1_Content_Last"> useful codes<text:line-break/></text:p>
        </text:list-item>
      </text:list>
      <text:p text:style-name="Text_20_body"><text:line-break/>
<text:line-break/>
<text:line-break/>
<text:line-break/>
Additionally, you will see four tabs at the bottom of the screen:</text:p>
      <text:list text:style-name="List_20_1" text:continue-numbering="false">
        <text:list-item>
          <text:p text:style-name="LastListParagraph_List_20_1_Content_First"> <text:span text:style-name="Strong_20_Emphasis">Real Time</text:span> is a call detail in near real time.  Great for seeing which call you missed or which one lasted 30 minutes. </text:p>
        </text:list-item>
      </text:list>
      <text:p text:style-name="Text_20_body"><draw:frame draw:style-name="medialeft" draw:name="1" text:anchor-type="paragraph" draw:z-index="1" svg:width="10.583333333333cm" svg:height="3.5853741496599cm"><draw:image xlink:href="Pictures/2d6b5fd9f03430c65b93ced257eb0a7d.png" xlink:type="simple" xlink:show="embed" xlink:actuate="onLoad"/></draw:frame><text:line-break/>
<text:line-break/>
<text:line-break/>
<text:line-break/>
<text:line-break/></text:p>
      <text:list text:style-name="List_20_1" text:continue-numbering="false">
        <text:list-item>
          <text:p text:style-name="LastListParagraph_List_20_1_Content_First"> <text:span text:style-name="Strong_20_Emphasis">Charts</text:span> contains 2 charts, one for <text:span text:style-name="Strong_20_Emphasis">call volume &amp; time</text:span> and one for <text:span text:style-name="Strong_20_Emphasis">line usage</text:span>.</text:p>
        </text:list-item>
      </text:list>
      <text:p text:style-name="Text_20_body"><draw:frame draw:style-name="medialeft" draw:name="2" text:anchor-type="paragraph" draw:z-index="2" svg:width="10.583333333333cm" svg:height="6.880624426079cm"><draw:image xlink:href="Pictures/c5f6b3975e0d84f953ce62110cbfd8d1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<text:span text:style-name="Strong_20_Emphasis">Detail</text:span> is a version of the <text:span text:style-name="Strong_20_Emphasis">Real Time</text:span> with additional capacity and detail. A customizable Call Data Record can be downloaded at <text:span text:style-name="Strong_20_Emphasis">My Account &gt; Reports &gt; Call Data Records</text:span>.</text:p>
        </text:list-item>
      </text:list>
      <text:p text:style-name="Text_20_body"><draw:frame draw:style-name="medialeft" draw:name="3" text:anchor-type="paragraph" draw:z-index="3" svg:width="10.583333333333cm" svg:height="9.0067816091954cm"><draw:image xlink:href="Pictures/a3ea4aa449f714b779a3c332b1098819.png" xlink:type="simple" xlink:show="embed" xlink:actuate="onLoad"/></draw:frame><text:line-break/></text:p>
      <text:list text:style-name="List_20_1" text:continue-numbering="false">
        <text:list-item>
          <text:p text:style-name="LastListParagraph_List_20_1_Content_First"> <text:span text:style-name="Strong_20_Emphasis">Over Capacity</text:span> is a great tool to see if you are missing any calls due to exceeding your capacity of available lines.  A few isolated calls are no real cause for alarm, but if you are regularly exceeding capacity, please consider adding additional lines (<text:a xlink:type="simple" xlink:href="https://wiki.ring-u.com/wiki/doku.php?id=lines" text:style-name="Internet_20_link" text:visited-style-name="Visited_20_Internet_20_Link">Lines</text:a>).</text:p>
        </text:list-item>
      </text:list>
      <text:p text:style-name="Text_20_body"><draw:frame draw:style-name="medialeft" draw:name="4" text:anchor-type="paragraph" draw:z-index="4" svg:width="10.583333333333cm" svg:height="1.2536730945822cm"><draw:image xlink:href="Pictures/2679e2d5be0580e3033e206abf5eff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26:15</meta:creation-date>
    <dc:creator>Generated</dc:creator>
    <dc:date>2026-08-20T23::26:15</dc:date>
    <dc:language>en-US</dc:language>
    <meta:editing-cycles>1</meta:editing-cycles>
    <meta:editing-duration>PT0S</meta:editing-duration>
    <dc:title>dashboard</dc:title>
  </office:meta>
</office:document-meta>
</file>