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b83662673aa64350e8be852953c758.png"/>
  <manifest:file-entry manifest:media-type="image/png" manifest:full-path="Pictures/701674efb9ce6e3b06412526f500ad6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erence"/><text:bookmark-start text:name="__RefHeading___conference_1"/><text:bookmark-start text:name="conference"/>Conference<text:bookmark-end text:name="__RefHeading___conference_1"/><text:bookmark-end text:name="conference"/></text:h>
      <text:p text:style-name="Text_20_body"><draw:frame draw:style-name="mediaright" draw:name="0" text:anchor-type="paragraph" draw:z-index="0" svg:width="10.583333333333cm" svg:height="4.9305429178041cm"><draw:image xlink:href="Pictures/22b83662673aa64350e8be852953c758.png" xlink:type="simple" xlink:show="embed" xlink:actuate="onLoad"/></draw:frame><text:line-break/>
<text:span text:style-name="Strong_20_Emphasis">Enabling the Conference Feature</text:span><text:line-break/>
To use the ring-u Conference Center feature, enable it on your customer portal under My Services &gt; Conference for $9.95 per month. You can cancel at any time. Keep in mind that internal extensions, including softphones on your system but outside of your office, do not count as users/lines.  Only users dialing in from outside via your phone number count.<text:line-break/>
<text:line-break/>
<text:line-break/>
<text:line-break/>
<text:line-break/></text:p>
      <text:p text:style-name="Text_20_body"><text:span text:style-name="Strong_20_Emphasis">Configuration</text:span><text:line-break/>
<draw:frame draw:style-name="mediaright" draw:name="1" text:anchor-type="paragraph" draw:z-index="1" svg:width="10.583333333333cm" svg:height="6.2841567551083cm"><draw:image xlink:href="Pictures/701674efb9ce6e3b06412526f500ad61.png" xlink:type="simple" xlink:show="embed" xlink:actuate="onLoad"/></draw:frame>
Once enabled, you can configure your 3 conference rooms' access codes on the conference page.<text:line-break/>
While not required, we strongly recommend using a 4 digit access pin to help keep your conference secure.<text:line-break/></text:p>
      <text:p text:style-name="Text_20_body"><text:span text:style-name="Strong_20_Emphasis">Accessing the Conference</text:span><text:line-break/>
Callers enter a conference room via an IVR/Receptionist menu item or by direct dialing the conference room.<text:line-break/>
A busy office may choose to have conference rooms available from their auto-attendant menu, but a receptionist can easily transfer callers to conference rooms by dialing 651, 652, or 653.<text:line-break/>
Callers will be asked to enter their pin and say their name to announce their entry into the room.</text:p>
      <text:h text:style-name="Heading_20_3" text:outline-level="3"><text:bookmark-start text:name="__RefHeading___features_2"/><text:bookmark-start text:name="features"/>Features<text:bookmark-end text:name="__RefHeading___features_2"/><text:bookmark-end text:name="features"/></text:h>
      <text:p text:style-name="Text_20_body"><text:span text:style-name="Strong_20_Emphasis">User/Guest Functions</text:span>
While in a conference, any user may use the following functions from their keypad:<text:line-break/>
<text:span text:style-name="Strong_20_Emphasis">1 - Mute</text:span> on/off.<text:line-break/>
<text:span text:style-name="Strong_20_Emphasis">2 - Leave Conference.</text:span> Or you can just hang up.<text:line-break/>
<text:span text:style-name="Strong_20_Emphasis">3 - Participant Count.</text:span> Announces how many other people are in the room.
<text:line-break/>
<text:line-break/>
<text:span text:style-name="Strong_20_Emphasis">Admin Functions</text:span>
If you access the system as an Admin using 661, 662 or 663 and the admin PIN code for the room, you can also:<text:line-break/>
<text:span text:style-name="Strong_20_Emphasis">4 - MUTE</text:span> all non-admin's on/off. If you have more than one admin, they will not be muted.<text:line-break/>
<text:span text:style-name="Strong_20_Emphasis">5 - Eject</text:span> the last person that joined the conference from the room.</text:p>
      <text:p text:style-name="Text_20_body"><text:span text:style-name="Strong_20_Emphasis">Sample Usage</text:span>
The Acme Corporation is hosting a training session. They have made Conference Room 1 (651/661) menu option 6 on their receptionist menu.<text:line-break/>
The presenters ask 5 people to call in at 10am and choose option 6, and use PIN 1234.<text:line-break/>
The presenters dial 661 to enter the room as Admins a few minutes early with their PIN of 9234.<text:line-break/>
After a little chit chat, the admins mute the room by pressing 4, and start their presentation.<text:line-break/>
10 minutes later is Q&amp;A time, so they press 4 to unmute everyone.<text:line-break/>
Bob (not an admin), was the last person to join the meeting but the first to ask a question, and won't shut up after asking an off-topic, conspiracy-laden question.<text:line-break/>
An admin dials 5 to kick him from the conference to get the conference back on track.<text:line-break/>
They answer questions, talk about the news and say goodbye.<text:line-break/>
Everyone hangs up, but not one to be silenced, Bob later sends an epic email with the rest of his ramble.<text:line-break/>
<text:line-break/>
If call recording was also enabled, the entire conference was recorded. Even Bob.</text:p>
      <text:p text:style-name="Text_20_body"><text:span text:style-name="Emphasis">No actual Bob was injured in this example. Any resemblance to a real Bob is coincident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3::33:22</meta:creation-date>
    <dc:creator>Generated</dc:creator>
    <dc:date>2026-08-19T13::33:22</dc:date>
    <dc:language>en-US</dc:language>
    <meta:editing-cycles>1</meta:editing-cycles>
    <meta:editing-duration>PT0S</meta:editing-duration>
    <dc:title>conference</dc:title>
  </office:meta>
</office:document-meta>
</file>