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913483dc4a779357019902b342b086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all-transfer"/><text:bookmark-start text:name="__RefHeading___transferring_calls_on_grp26xx_series_phones_1"/><text:bookmark-start text:name="transferring_calls_on_grp26xx_series_phones"/>Transferring Calls on GRP26xx Series Phones<text:bookmark-end text:name="__RefHeading___transferring_calls_on_grp26xx_series_phones_1"/><text:bookmark-end text:name="transferring_calls_on_grp26xx_series_phones"/></text:h>
      <text:p text:style-name="Text_20_body">While a call is engaged, you may wish to perform a Blind or Attended transfer to another phone extension on your system, or to a phone number outside of your system.<text:line-break/>
<text:line-break/>
<text:span text:style-name="Strong_20_Emphasis">Blind Transfer</text:span><text:line-break/>
1. Press the transfer <draw:frame draw:style-name="media" draw:name="0" text:anchor-type="as-char" draw:z-index="0" svg:width="2.6458333333333cm" style:rel-width="100%" svg:height="1.6005658436214cm" style:rel-height="scale"><draw:image xlink:href="Pictures/7913483dc4a779357019902b342b0860.png" xlink:type="simple" xlink:show="embed" xlink:actuate="onLoad"/></draw:frame> button.<text:line-break/>
2. Dial the extension number, or press the BLF key of the extension you wish to transfer to, and press the <draw:frame draw:style-name="media" draw:name="1" text:anchor-type="as-char" draw:z-index="1" svg:width="2.6458333333333cm" style:rel-width="100%" svg:height="1.6005658436214cm" style:rel-height="scale"><draw:image xlink:href="Pictures/7913483dc4a779357019902b342b0860.png" xlink:type="simple" xlink:show="embed" xlink:actuate="onLoad"/></draw:frame> button again to complete the transfer of the active call.<text:line-break/>
<text:line-break/>
<text:span text:style-name="Strong_20_Emphasis">Attended Transfer</text:span><text:line-break/>
1. Press the transfer <draw:frame draw:style-name="media" draw:name="2" text:anchor-type="as-char" draw:z-index="2" svg:width="2.6458333333333cm" style:rel-width="100%" svg:height="1.6005658436214cm" style:rel-height="scale"><draw:image xlink:href="Pictures/7913483dc4a779357019902b342b0860.png" xlink:type="simple" xlink:show="embed" xlink:actuate="onLoad"/></draw:frame> button.<text:line-break/>
2. Dial the extension number, or press the BLF key of the extension you wish to transfer to, and speak to the person that will receive the transferred call (ex: “Mr. Jones is at 601 for you Mr. Smith”) then press the transfer <draw:frame draw:style-name="media" draw:name="3" text:anchor-type="as-char" draw:z-index="3" svg:width="2.6458333333333cm" style:rel-width="100%" svg:height="1.6005658436214cm" style:rel-height="scale"><draw:image xlink:href="Pictures/7913483dc4a779357019902b342b0860.png" xlink:type="simple" xlink:show="embed" xlink:actuate="onLoad"/></draw:frame> button again to complete the transfer of the active call.<text:line-break/>
<text:line-break/>
<text:span text:style-name="Strong_20_Emphasis"><text:span text:style-name="Emphasis">note -</text:span></text:span>On attended transfers, you must press the transfer button the second time before you
hang up and before the person you informed of the call hangs up their phone. If either party in
the call hangs up before you successfully complete the transfer, then the incoming caller will be
placed on hold and must be picked up again for a second attem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2::22:27</meta:creation-date>
    <dc:creator>Generated</dc:creator>
    <dc:date>2026-08-28T12::22:27</dc:date>
    <dc:language>en-US</dc:language>
    <meta:editing-cycles>1</meta:editing-cycles>
    <meta:editing-duration>PT0S</meta:editing-duration>
    <dc:title>call-transfer</dc:title>
  </office:meta>
</office:document-meta>
</file>