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83d0bc2a884c4ecaa4a3c2f02254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openvpn_on_grandstream_phones"/><text:bookmark-start text:name="__RefHeading___openvpn_on_grandstream_phones_1"/><text:bookmark-start text:name="openvpn_on_grandstream_phones"/>OPENVPN on Grandstream Phones<text:bookmark-end text:name="__RefHeading___openvpn_on_grandstream_phones_1"/><text:bookmark-end text:name="openvpn_on_grandstream_phones"/></text:h>
      <text:p text:style-name="Text_20_body">Bluntly, this is rocket science. We don't do this unless under duress. Example: your country that a remote office is blocking all non-encrypted traffic and we like you enough to setup OpenVPN as a server on a hosted/cloud Hello Hub. We'll create the OpenVPN server and configure it. This is a low to moderate security VPN. It's primary purpose is to punch through firewall/traffic restrictions, not to protect you from the NSA, KGB or other nation state level actors. </text:p>
      <text:h text:style-name="Heading_20_3" text:outline-level="3"><text:bookmark-start text:name="__RefHeading___step_1_-_openvpn_2"/><text:bookmark-start text:name="step_1_-_openvpn"/>Step 1 - OpenVPN<text:bookmark-end text:name="__RefHeading___step_1_-_openvpn_2"/><text:bookmark-end text:name="step_1_-_openvpn"/></text:h>
      <text:p text:style-name="Text_20_body">The client/user will need to take the three files we provide and login in to their phones using a web browser. We can not provide or configure them via our automated systems. </text:p>
      <text:p text:style-name="Text_20_body"><draw:frame draw:style-name="mediaright" draw:name="0" text:anchor-type="paragraph" draw:z-index="0" svg:width="15.875cm" svg:height="12.649257990868cm"><draw:image xlink:href="Pictures/c283d0bc2a884c4ecaa4a3c2f0225484.png" xlink:type="simple" xlink:show="embed" xlink:actuate="onLoad"/></draw:frame></text:p>
      <text:p text:style-name="Text_20_body">We'll send you the three files. </text:p>
      <text:p text:style-name="Text_20_body"><text:span text:style-name="Strong_20_Emphasis">ca.crt</text:span> is uploaded to “OpenVPN CA”</text:p>
      <text:p text:style-name="Text_20_body"><text:span text:style-name="Strong_20_Emphasis">phone01.crt</text:span> is uploaded to “OpenVPN Certificate”</text:p>
      <text:p text:style-name="Text_20_body"><text:span text:style-name="Strong_20_Emphasis">phone01.key</text:span> is uploaded to “OpenVPN Client Key”</text:p>
      <text:p text:style-name="Text_20_body">The server address is the ipV4 address of your cloud/hosted Hello Hub. The IP in the image is an example. </text:p>
      <text:p text:style-name="Text_20_body">The port will probably <text:span text:style-name="Strong_20_Emphasis">5042</text:span> - an atypical port for either VPN's or VoIP/SIP. </text:p>
      <text:p text:style-name="Text_20_body">The Cipher method is <text:span text:style-name="Strong_20_Emphasis">AES-256</text:span></text:p>
      <text:p text:style-name="Text_20_body">No username or password is required. </text:p>
      <text:p text:style-name="Text_20_body">Click <text:span text:style-name="Strong_20_Emphasis">Save and Apply</text:span> reboot and pray. </text:p>
      <text:h text:style-name="Heading_20_3" text:outline-level="3"><text:bookmark-start text:name="__RefHeading___step_2_-_account_mods_3"/><text:bookmark-start text:name="step_2_-_account_mods"/>Step 2 - Account Mods<text:bookmark-end text:name="__RefHeading___step_2_-_account_mods_3"/><text:bookmark-end text:name="step_2_-_account_mods"/></text:h>
      <text:p text:style-name="Text_20_body">Under <text:span text:style-name="Strong_20_Emphasis">Accounts→Account 1</text:span> Set the SIP Server IP Address and Outbound Proxy IP address to <text:span text:style-name="Strong_20_Emphasis">10.42.42.1</text:span>
This is both the Hello Hub and VPN Server Address. </text:p>
      <text:h text:style-name="Heading_20_3" text:outline-level="3"><text:bookmark-start text:name="__RefHeading___disclaimer_4"/><text:bookmark-start text:name="disclaimer"/>Disclaimer<text:bookmark-end text:name="__RefHeading___disclaimer_4"/><text:bookmark-end text:name="disclaimer"/></text:h>
      <text:p text:style-name="Text_20_body">Depending on too many factors to explain, this may still not work. But so far is getting phones working behind very restrictive nation state firewalls to Hosted/Cloud Hello Hub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54:17</meta:creation-date>
    <dc:creator>Generated</dc:creator>
    <dc:date>2026-08-27T02::54:17</dc:date>
    <dc:language>en-US</dc:language>
    <meta:editing-cycles>1</meta:editing-cycles>
    <meta:editing-duration>PT0S</meta:editing-duration>
    <dc:title>blog:openvpn_on_grandstream_phones</dc:title>
  </office:meta>
</office:document-meta>
</file>