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0687af9d540c8b61ac7301e6926ab3.png"/>
  <manifest:file-entry manifest:media-type="image/png" manifest:full-path="Pictures/73392653631cf953f7e775e3d14b5ed5.png"/>
  <manifest:file-entry manifest:media-type="image/png" manifest:full-path="Pictures/7f5df76e3f2a73475dd7f993c38d7e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crobitscloudsoftphone"/><text:bookmark-start text:name="__RefHeading___acrobits_cloud_softphone_1"/><text:bookmark-start text:name="acrobits_cloud_softphone"/>Acrobits Cloud Softphone<text:bookmark-end text:name="__RefHeading___acrobits_cloud_softphone_1"/><text:bookmark-end text:name="acrobits_cloud_softphone"/></text:h>
      <text:p text:style-name="Text_20_body">Ring-U has licensed the Acrobits Cloud Softphone, a powerful “white label” popular application available in the iOS and Android App Stores. 
Not that the iOS variant shows 
<text:a xlink:type="simple" xlink:href="https://faq.acrobits.net/whats-the-relationship-between-acrobits-and-cloud-softphone" text:style-name="Internet_20_link" text:visited-style-name="Visited_20_Internet_20_Link">Alien Licensing</text:a> as the vendor, this is correct. </text:p>
      <text:p text:style-name="Text_20_body"><text:span text:style-name="Strong_20_Emphasis">Step 1</text:span>: Download and install this application on your mobile device (Phone or Tablet). </text:p>
      <text:p text:style-name="Text_20_body">App Store Imag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Android</text:p>
          </table:table-cell>
          <table:table-cell office:value-type="string" table:style-name="tableheader">
            <text:p text:style-name="Table_20_Heading">iOS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7.9375cm" style:rel-width="100%" svg:height="2.32968387471cm" style:rel-height="scale"><draw:image xlink:href="Pictures/630687af9d540c8b61ac7301e6926ab3.png" xlink:type="simple" xlink:show="embed" xlink:actuate="onLoad"/></draw:frame> </text:p>
          </table:table-cell>
          <table:table-cell office:value-type="string" table:style-name="tablecell">
            <text:p text:style-name="tablealignleft">Picture</text:p>
          </table:table-cell>
        </table:table-row>
      </table:table>
      <text:p text:style-name="Text_20_body"><text:span text:style-name="Strong_20_Emphasis">Step 2</text:span>: Run the application, it will present a login/configuration screen:</text:p>
      <text:p text:style-name="Text_20_body"><draw:frame draw:style-name="media" draw:name="1" text:anchor-type="as-char" draw:z-index="1" svg:width="7.9375cm" style:rel-width="100%" svg:height="10.265833333333cm" style:rel-height="scale"><draw:image xlink:href="Pictures/73392653631cf953f7e775e3d14b5ed5.png" xlink:type="simple" xlink:show="embed" xlink:actuate="onLoad"/></draw:frame></text:p>
      <text:p text:style-name="Text_20_body"><text:span text:style-name="Strong_20_Emphasis">Step 3</text:span>: Use the <text:span text:style-name="Strong_20_Emphasis">Scan QR</text:span> button and scan the QR code on the phone extension configuration page you created using “Add an Extension”.  </text:p>
      <text:p text:style-name="Text_20_body"><text:span text:style-name="Emphasis">Alternative configuration: You can enter the Cloud ID and Password from that screen into the form. Useful for configuring a remote employee phone. 
You can also send them the QR code, unlike Zoiper, these QR codes are “sticky” and usable until that phones extension and password has been changed.</text:span></text:p>
      <text:p text:style-name="Text_20_body"><draw:frame draw:style-name="media" draw:name="2" text:anchor-type="as-char" draw:z-index="2" svg:width="7.9375cm" style:rel-width="100%" svg:height="4.8057612559242cm" style:rel-height="scale"><draw:image xlink:href="Pictures/7f5df76e3f2a73475dd7f993c38d7ef5.png" xlink:type="simple" xlink:show="embed" xlink:actuate="onLoad"/></draw:frame></text:p>
      <text:p text:style-name="Text_20_body"><text:span text:style-name="Strong_20_Emphasis">Step 4</text:span>: Place an initial test call. We suggest “000”. The first time the phone makes a call, it may take a few seconds to complete it's configuration. </text:p>
      <text:p text:style-name="Text_20_body"><text:span text:style-name="Strong_20_Emphasis">Step 5:</text:span>: Select a ring tone. Initial configuration set to “Default” which may not be valid on some phones. </text:p>
      <text:h text:style-name="Heading_20_3" text:outline-level="3"><text:bookmark-start text:name="__RefHeading___acrobits_cloud_softphone_on_ring-u_features_2"/><text:bookmark-start text:name="acrobits_cloud_softphone_on_ring-u_features"/>Acrobits Cloud Softphone on Ring-U Features<text:bookmark-end text:name="__RefHeading___acrobits_cloud_softphone_on_ring-u_features_2"/><text:bookmark-end text:name="acrobits_cloud_softphone_on_ring-u_features"/></text:h>
      <text:list text:style-name="List_20_1" text:continue-numbering="false">
        <text:list-item>
          <text:p text:style-name="List_20_1_Content_First"> Auto Configuration via QR Code</text:p>
        </text:list-item>
        <text:list-item>
          <text:p text:style-name="List_20_1_Content"> Push Notifications. Saves battery life, works better on mobile data.</text:p>
        </text:list-item>
        <text:list-item>
          <text:p text:style-name="List_20_1_Content"> TLS/SSIP connections: Works better punching through various firewalls/Wifi/ISP's and provides a reasonable level of encryption/security. </text:p>
        </text:list-item>
        <text:list-item>
          <text:p text:style-name="List_20_1_Content_Last"> Contacts Integration with your Ring-U phone system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03:51</meta:creation-date>
    <dc:creator>Generated</dc:creator>
    <dc:date>2026-08-15T08::03:51</dc:date>
    <dc:language>en-US</dc:language>
    <meta:editing-cycles>1</meta:editing-cycles>
    <meta:editing-duration>PT0S</meta:editing-duration>
    <dc:title>acrobitscloudsoftphone</dc:title>
  </office:meta>
</office:document-meta>
</file>